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39c3:tontechnik:stream-monitoring"/><text:bookmark-start text:name="__RefHeading___stream-monitoring_1"/><text:bookmark-start text:name="stream-monitoring"/>Stream-Monitoring<text:bookmark-end text:name="__RefHeading___stream-monitoring_1"/><text:bookmark-end text:name="stream-monitoring"/></text:h>
      <text:p text:style-name="Text_20_body">Um unsere Säle zu monitoren sind folgende Wege möglich.</text:p>
      <text:h text:style-name="Heading_20_2" text:outline-level="2"><text:bookmark-start text:name="__RefHeading___stream_vom_encoder_2"/><text:bookmark-start text:name="stream_vom_encoder"/>Stream vom Encoder<text:bookmark-end text:name="__RefHeading___stream_vom_encoder_2"/><text:bookmark-end text:name="stream_vom_encoder"/></text:h>
      <text:list text:style-name="List_20_1" text:continue-numbering="false">
        <text:list-item>
          <text:p text:style-name="List_20_1_Content_First">läuft immer (unabhängig vom Pause-Blanker) mischt aber alle 6 Audiospuren zusammen</text:p>
        </text:list-item>
        <text:list-item>
          <text:p text:style-name="List_20_1_Content">Saal 1: <text:span text:style-name="Source_20_Text">mpv tcp://encoder1.lan.c3voc.de:11100</text:span></text:p>
        </text:list-item>
        <text:list-item>
          <text:p text:style-name="List_20_1_Content">Saal G: <text:span text:style-name="Source_20_Text">mpv tcp://encoder2.lan.c3voc.de:11100</text:span></text:p>
        </text:list-item>
        <text:list-item>
          <text:p text:style-name="List_20_1_Content">Saal Z: <text:span text:style-name="Source_20_Text">mpv tcp://encoder3.lan.c3voc.de:11100</text:span></text:p>
        </text:list-item>
        <text:list-item>
          <text:p text:style-name="List_20_1_Content">Saal F: <text:span text:style-name="Source_20_Text">mpv tcp://encoder4.lan.c3voc.de:11100</text:span></text:p>
        </text:list-item>
        <text:list-item>
          <text:p text:style-name="List_20_1_Content_Last">Sendezentrum: <text:span text:style-name="Source_20_Text">mpv tcp://encoder5.lan.c3voc.de:11100</text:span></text:p>
        </text:list-item>
      </text:list>
      <text:h text:style-name="Heading_20_2" text:outline-level="2"><text:bookmark-start text:name="__RefHeading___low_latency_stream_3"/><text:bookmark-start text:name="low_latency_stream"/>Low Latency Stream<text:bookmark-end text:name="__RefHeading___low_latency_stream_3"/><text:bookmark-end text:name="low_latency_stream"/></text:h>
      <text:list text:style-name="List_20_1" text:continue-numbering="false">
        <text:list-item>
          <text:p text:style-name="List_20_1_Content_First">Saal 1: <text:span text:style-name="Source_20_Text">mpv “<text:a xlink:type="simple" xlink:href="srt://10.73.200.150:8890?streamid=read:ll/s1" text:style-name="Internet_20_link" text:visited-style-name="Visited_20_Internet_20_Link">srt://10.73.200.150:8890?streamid=read:ll/s1</text:a>”</text:span></text:p>
        </text:list-item>
        <text:list-item>
          <text:p text:style-name="List_20_1_Content">Saal G: <text:span text:style-name="Source_20_Text">mpv “<text:a xlink:type="simple" xlink:href="srt://10.73.200.150:8890?streamid=read:ll/s2" text:style-name="Internet_20_link" text:visited-style-name="Visited_20_Internet_20_Link">srt://10.73.200.150:8890?streamid=read:ll/s2</text:a>”</text:span></text:p>
        </text:list-item>
        <text:list-item>
          <text:p text:style-name="List_20_1_Content">Saal Z: <text:span text:style-name="Source_20_Text">mpv “<text:a xlink:type="simple" xlink:href="srt://10.73.200.150:8890?streamid=read:ll/s3" text:style-name="Internet_20_link" text:visited-style-name="Visited_20_Internet_20_Link">srt://10.73.200.150:8890?streamid=read:ll/s3</text:a>”</text:span></text:p>
        </text:list-item>
        <text:list-item>
          <text:p text:style-name="List_20_1_Content_Last">Saal F: <text:span text:style-name="Source_20_Text">mpv “<text:a xlink:type="simple" xlink:href="srt://10.73.200.150:8890?streamid=read:ll/s4" text:style-name="Internet_20_link" text:visited-style-name="Visited_20_Internet_20_Link">srt://10.73.200.150:8890?streamid=read:ll/s4</text:a>”</text:span></text:p>
        </text:list-item>
      </text:list>
      <text:h text:style-name="Heading_20_2" text:outline-level="2"><text:bookmark-start text:name="__RefHeading___loudness_monitoring_4"/><text:bookmark-start text:name="loudness_monitoring"/>Loudness Monitoring<text:bookmark-end text:name="__RefHeading___loudness_monitoring_4"/><text:bookmark-end text:name="loudness_monitoring"/></text:h>
      <text:list text:style-name="List_20_1" text:continue-numbering="false">
        <text:list-item>
          <text:p text:style-name="List_20_1_Content_First">Saal 1-4 zusammen: <text:span text:style-name="Source_20_Text">mpv <text:a xlink:type="simple" xlink:href="rtmp://ingest2.c3voc.de/relay/s1_loudness" text:style-name="Internet_20_link" text:visited-style-name="Visited_20_Internet_20_Link">rtmp://ingest2.c3voc.de/relay/s1_loudness</text:a> –external-file=<text:a xlink:type="simple" xlink:href="rtmp://ingest2.c3voc.de/relay/s2_loudness" text:style-name="Internet_20_link" text:visited-style-name="Visited_20_Internet_20_Link">rtmp://ingest2.c3voc.de/relay/s2_loudness</text:a> –external-file=<text:a xlink:type="simple" xlink:href="rtmp://ingest2.c3voc.de/relay/s3_loudness" text:style-name="Internet_20_link" text:visited-style-name="Visited_20_Internet_20_Link">rtmp://ingest2.c3voc.de/relay/s3_loudness</text:a> –external-file=<text:a xlink:type="simple" xlink:href="rtmp://ingest2.c3voc.de/relay/s4_loudness" text:style-name="Internet_20_link" text:visited-style-name="Visited_20_Internet_20_Link">rtmp://ingest2.c3voc.de/relay/s4_loudness</text:a> –lavfi-complex='[vid1] [vid2] hstack [t1] ; [vid3] [vid4] hstack [t2] ; [t1] [t2] vstack [vo]' –mute=yes</text:span></text:p>
        </text:list-item>
        <text:list-item>
          <text:p text:style-name="List_20_1_Content">Saal 1: <text:span text:style-name="Source_20_Text">mpv <text:a xlink:type="simple" xlink:href="rtmp://ingest2.c3voc.de/relay/s1_loudness" text:style-name="Internet_20_link" text:visited-style-name="Visited_20_Internet_20_Link">rtmp://ingest2.c3voc.de/relay/s1_loudness</text:a></text:span></text:p>
        </text:list-item>
        <text:list-item>
          <text:p text:style-name="List_20_1_Content">Saal G: <text:span text:style-name="Source_20_Text">mpv <text:a xlink:type="simple" xlink:href="rtmp://ingest2.c3voc.de/relay/s2_loudness" text:style-name="Internet_20_link" text:visited-style-name="Visited_20_Internet_20_Link">rtmp://ingest2.c3voc.de/relay/s2_loudness</text:a></text:span></text:p>
        </text:list-item>
        <text:list-item>
          <text:p text:style-name="List_20_1_Content">Saal Z: <text:span text:style-name="Source_20_Text">mpv <text:a xlink:type="simple" xlink:href="rtmp://ingest2.c3voc.de/relay/s3_loudness" text:style-name="Internet_20_link" text:visited-style-name="Visited_20_Internet_20_Link">rtmp://ingest2.c3voc.de/relay/s3_loudness</text:a></text:span></text:p>
        </text:list-item>
        <text:list-item>
          <text:p text:style-name="List_20_1_Content">Saal F: <text:span text:style-name="Source_20_Text">mpv <text:a xlink:type="simple" xlink:href="rtmp://ingest2.c3voc.de/relay/s4_loudness" text:style-name="Internet_20_link" text:visited-style-name="Visited_20_Internet_20_Link">rtmp://ingest2.c3voc.de/relay/s4_loudness</text:a></text:span></text:p>
        </text:list-item>
        <text:list-item>
          <text:p text:style-name="List_20_1_Content_Last">Sendezentrum: <text:span text:style-name="Source_20_Text">mpv <text:a xlink:type="simple" xlink:href="rtmp://ingest2.c3voc.de/relay/s5_loudness" text:style-name="Internet_20_link" text:visited-style-name="Visited_20_Internet_20_Link">rtmp://ingest2.c3voc.de/relay/s5_loudness</text:a></text:span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2::09:00</meta:creation-date>
    <dc:creator>Generated</dc:creator>
    <dc:date>2026-09-01T12::09:00</dc:date>
    <dc:language>en-US</dc:language>
    <meta:editing-cycles>1</meta:editing-cycles>
    <meta:editing-duration>PT0S</meta:editing-duration>
    <dc:title>events:39c3:tontechnik:stream-monitoring</dc:title>
  </office:meta>
</office:document-meta>
</file>