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kontakte"/><text:bookmark-start text:name="__RefHeading___kontakte_fuer_audio_1"/><text:bookmark-start text:name="kontakte_fuer_audio"/>Kontakte für Audio<text:bookmark-end text:name="__RefHeading___kontakte_fuer_audio_1"/><text:bookmark-end text:name="kontakte_fuer_audio"/></text:h>
      <text:list text:style-name="List_20_1" text:continue-numbering="false">
        <text:list-item>
          <text:p text:style-name="List_20_1_Content_First">Technik/Simon: DECT #1153</text:p>
        </text:list-item>
        <text:list-item>
          <text:p text:style-name="List_20_1_Content">CCH allgemein: DECT #1152</text:p>
        </text:list-item>
        <text:list-item>
          <text:p text:style-name="List_20_1_Content">Jan Lorenz - Dante-Netzwerker</text:p>
        </text:list-item>
        <text:list-item>
          <text:p text:style-name="List_20_1_Content_Last">Thomas Grahn - Dante-Netzwerk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36:24</meta:creation-date>
    <dc:creator>Generated</dc:creator>
    <dc:date>2026-09-01T11::36:24</dc:date>
    <dc:language>en-US</dc:language>
    <meta:editing-cycles>1</meta:editing-cycles>
    <meta:editing-duration>PT0S</meta:editing-duration>
    <dc:title>events:39c3:tontechnik:kontakte</dc:title>
  </office:meta>
</office:document-meta>
</file>