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8c3:hardware"/><text:bookmark-start text:name="__RefHeading___hardwareplanung_1"/><text:bookmark-start text:name="hardwareplanung"/>Hardwareplanung<text:bookmark-end text:name="__RefHeading___hardwareplanung_1"/><text:bookmark-end text:name="hardwareplanung"/></text:h>
      <text:p text:style-name="Text_20_body">Siehe auch <text:a xlink:type="simple" xlink:href="https://pad.c3voc.de/szaFhVBuQwS3CIVDX5i5rA#Kameraverteilung" text:style-name="Internet_20_link" text:visited-style-name="Visited_20_Internet_20_Link">https://pad.c3voc.de/szaFhVBuQwS3CIVDX5i5rA#Kameraverteilung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Wo?                                               </text:p>
          </table:table-cell>
          <table:table-cell office:value-type="string" table:style-name="tableheader">
            <text:p text:style-name="Table_20_Heading"> Was?             </text:p>
          </table:table-cell>
          <table:table-cell office:value-type="string" table:style-name="tableheader">
            <text:p text:style-name="Table_20_Heading"> Woher?                                        </text:p>
          </table:table-cell>
        </table:table-row>
        <table:table-row>
          <table:table-cell office:value-type="string" table:style-name="tableheader" table:number-columns-spanned="3">
            <text:p text:style-name="Table_20_Heading"> <text:a xlink:type="simple" xlink:href="https://pad.c3voc.de/" text:style-name="Internet_20_link" text:visited-style-name="Visited_20_Internet_20_Link">Saal 1</text:a>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aalcase         </text:p>
          </table:table-cell>
          <table:table-cell office:value-type="string" table:style-name="tablecell">
            <text:p text:style-name="tablealignleft"> VOC (**************<text:span text:style-name="Strong_20_Emphasis">Case 1</text:span>************<text:span text:style-name="Strong_20_Emphasis">)  |
^ <text:a xlink:type="simple" xlink:href="https://pad.c3voc.de/" text:style-name="Internet_20_link" text:visited-style-name="Visited_20_Internet_20_Link">Saal GLIT</text:a>                                                                                                             |||
|                                                   | Saalcase         | VOC (</text:span>************<text:span text:style-name="Strong_20_Emphasis">Case 2</text:span>************<text:span text:style-name="Strong_20_Emphasis">)  |
^<text:a xlink:type="simple" xlink:href="https://pad.c3voc.de/" text:style-name="Internet_20_link" text:visited-style-name="Visited_20_Internet_20_Link">Saal ZIGZAG</text:a>                                                                                                             |||
|                                                   | Saalcase         | VOC (</text:span>************<text:span text:style-name="Strong_20_Emphasis">Case 3</text:span>************<text:span text:style-name="Strong_20_Emphasis">)  |
^ <text:a xlink:type="simple" xlink:href="https://pad.c3voc.de/" text:style-name="Internet_20_link" text:visited-style-name="Visited_20_Internet_20_Link">Saal Sendezentrum)</text:a>                                                                   |||
|                                                   | Saalcase         | VOC (</text:span>************<text:span text:style-name="Strong_20_Emphasis">Case 4</text:span>************<text:span text:style-name="Strong_20_Emphasis">)  |
^ <text:a xlink:type="simple" xlink:href="https://pad.c3voc.de/" text:style-name="Internet_20_link" text:visited-style-name="Visited_20_Internet_20_Link">Saal YELL </text:a>                                                                                 |||
|                                                   | Saalcase         | VOC (</text:span>************<text:span text:style-name="Strong_20_Emphasis">Case 5</text:span>************<text:span text:style-name="Strong_20_Emphasis">)  |
^ <text:a xlink:type="simple" xlink:href="https://pad.c3voc.de/" text:style-name="Internet_20_link" text:visited-style-name="Visited_20_Internet_20_Link">Saal HUFF </text:a>                                                                                 |||
|                                                   | Saalcase         | VOC (</text:span>************<text:span text:style-name="Strong_20_Emphasis">Case 6</text:span>**************)  </text:p>
          </table:table-cell>
        </table:table-row>
        <table:table-row>
          <table:table-cell office:value-type="string" table:style-name="tableheader" table:number-columns-spanned="3">
            <text:p text:style-name="Table_20_Heading"> Schalten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Was              </text:p>
          </table:table-cell>
          <table:table-cell office:value-type="string" table:style-name="tablecell">
            <text:p text:style-name="tablealignleft"> Von wo (Wer)                                  </text:p>
          </table:table-cell>
        </table:table-row>
        <table:table-row>
          <table:table-cell office:value-type="string" table:style-name="tableheader" table:number-columns-spanned="3">
            <text:p text:style-name="Table_20_Heading"> Detail Setup (Dokumente/Draufsicht)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Was              </text:p>
          </table:table-cell>
          <table:table-cell office:value-type="string" table:style-name="tablecell">
            <text:p text:style-name="tablealignleft"> Von wo (Wer)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2::00:58</meta:creation-date>
    <dc:creator>Generated</dc:creator>
    <dc:date>2026-09-10T22::00:58</dc:date>
    <dc:language>en-US</dc:language>
    <meta:editing-cycles>1</meta:editing-cycles>
    <meta:editing-duration>PT0S</meta:editing-duration>
    <dc:title>events:38c3:hardware</dc:title>
  </office:meta>
</office:document-meta>
</file>