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37c3:start"/>= 37C3</text:p>
      <text:p text:style-name="Text_20_body">== Meta</text:p>
      <text:h text:style-name="Heading_20_4" text:outline-level="4"><text:bookmark-start text:name="__RefHeading___teams_zustaendigkeiten_1"/><text:bookmark-start text:name="teams_zustaendigkeiten"/>Teams/Zuständigkeiten<text:bookmark-end text:name="__RefHeading___teams_zustaendigkeiten_1"/><text:bookmark-end text:name="teams_zustaendigkeiten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span text:style-name="Strong_20_Emphasis">Bereich</text:span>    </text:p>
          </table:table-cell>
          <table:table-cell office:value-type="string" table:style-name="tablecell">
            <text:p text:style-name="tablealignleft"> <text:span text:style-name="Strong_20_Emphasis">Team</text:span>                           </text:p>
          </table:table-cell>
          <table:table-cell office:value-type="string" table:style-name="tablecell">
            <text:p text:style-name="tablealignleft">** Personen**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Orga</text:span>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SPoC Orga                      </text:p>
          </table:table-cell>
          <table:table-cell office:value-type="string" table:style-name="tablecell">
            <text:p text:style-name="tablealignleft"> jwacalex, dax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SPoC Infra                     </text:p>
          </table:table-cell>
          <table:table-cell office:value-type="string" table:style-name="tablecell">
            <text:p text:style-name="tablealignleft"> kunsi, zuntrax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SPoC Haus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Engel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Helpdesk                       </text:p>
          </table:table-cell>
          <table:table-cell office:value-type="string" table:style-name="tablecell">
            <text:p text:style-name="tablealignleft"> thomic, teemee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lanung Vortragsräume (AP)     </text:p>
          </table:table-cell>
          <table:table-cell office:value-type="string" table:style-name="tablecell">
            <text:p text:style-name="tablealignleft"> JayJay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A/V Technicans (AP)            </text:p>
          </table:table-cell>
          <table:table-cell office:value-type="string" table:style-name="tablecell">
            <text:p text:style-name="tablealignleft"> m2m     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Operations</text:span>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Preproduction &amp; Postprocessing </text:p>
          </table:table-cell>
          <table:table-cell office:value-type="string" table:style-name="tablecell">
            <text:p text:style-name="tablealignleft"> derchris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Infobeamer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Netzwerk &amp; Infrastruktur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CDN / Streaming / Encoding     </text:p>
          </table:table-cell>
          <table:table-cell office:value-type="string" table:style-name="tablecell">
            <text:p text:style-name="tablealignleft"> derchris      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A/V</text:span> 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A/V 3rd Level / Issue Resolving</text:p>
          </table:table-cell>
          <table:table-cell office:value-type="string" table:style-name="tablecell">
            <text:p text:style-name="tablealignleft"> …, lhampe, Simpel, Kampfhamster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Saalverantwortlich Saal 1      </text:p>
          </table:table-cell>
          <table:table-cell office:value-type="string" table:style-name="tablecell">
            <text:p text:style-name="tablealignleft"> thorti, (eric), Saskia137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Saalverantwortlich Saal 2      </text:p>
          </table:table-cell>
          <table:table-cell office:value-type="string" table:style-name="tablecell">
            <text:p text:style-name="tablealignleft"> Bix, jtbx 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Saalverantwortlich Saal 3      </text:p>
          </table:table-cell>
          <table:table-cell office:value-type="string" table:style-name="tablecell">
            <text:p text:style-name="tablealigncenter">  sophie          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Saalverantwortlich Saal 4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Saalverantwortlich Saal 5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A/V Technicans (Pool)          </text:p>
          </table:table-cell>
          <table:table-cell office:value-type="string" table:style-name="tablecell">
            <text:p text:style-name="tablealignleft"> AlexS, eric, m2m, jack    </text:p>
          </table:table-cell>
        </table:table-row>
        <table:table-row>
          <table:table-cell office:value-type="string" table:style-name="tablecell"/>
          <table:table-cell office:value-type="string" table:style-name="tablecell">
            <text:p text:style-name="tablealignleft"> Streambeobachtung-Ansprechpers.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<text:span text:style-name="Strong_20_Emphasis">Redaktion</text:span>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== Anwesenheit</text:p>
      <text:p text:style-name="Text_20_body">== Meeting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03::38:21</meta:creation-date>
    <dc:creator>Generated</dc:creator>
    <dc:date>2026-08-19T03::38:21</dc:date>
    <dc:language>en-US</dc:language>
    <meta:editing-cycles>1</meta:editing-cycles>
    <meta:editing-duration>PT0S</meta:editing-duration>
    <dc:title>events:37c3:start</dc:title>
  </office:meta>
</office:document-meta>
</file>