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7c3:schedule"/>== Schedule 37C3</text:p>
      <text:p text:style-name="Text_20_body">Die Schedules (bzw. deren JSON Variante) werden dieses Mal vom <text:a xlink:type="simple" xlink:href="https://git.cccv.de/hub/hub" text:style-name="Internet_20_link" text:visited-style-name="Visited_20_Internet_20_Link">c3hub</text:a> abgerufen, zusammen gemischt und von Teilnehmern über den Maschinenraum mit Self-organized Sessions erweitert. </text:p>
      <text:p text:style-name="Text_20_body">Es werden folgende externe Fahrplan-Quellen verwendet:</text:p>
      <text:list text:style-name="List_20_1" text:continue-numbering="false">
        <text:list-item>
          <text:p text:style-name="List_20_1_Content_First"><text:a xlink:type="simple" xlink:href="https://frab.cccv.de/37c3" text:style-name="Internet_20_link" text:visited-style-name="Visited_20_Internet_20_Link">https://frab.cccv.de/37c3</text:a> <text:span text:style-name="del">bzw. <text:a xlink:type="simple" xlink:href="https://fahrplan.events.ccc.de/congress/2023/fahrplan/" text:style-name="Internet_20_link" text:visited-style-name="Visited_20_Internet_20_Link">https://fahrplan.events.ccc.de/congress/2023/fahrplan/</text:a></text:span></text:p>
        </text:list-item>
        <text:list-item>
          <text:p text:style-name="List_20_1_Content"><text:a xlink:type="simple" xlink:href="https://pretalx.c3voc.de/37c3-lightningtalks/" text:style-name="Internet_20_link" text:visited-style-name="Visited_20_Internet_20_Link">pretalx.c3voc.de/37c3-lightningtalks/</text:a></text:p>
        </text:list-item>
        <text:list-item>
          <text:p text:style-name="List_20_1_Content"><text:a xlink:type="simple" xlink:href="https://pretalx.c3voc.de/37c3-sendezentrum/" text:style-name="Internet_20_link" text:visited-style-name="Visited_20_Internet_20_Link">pretalx.c3voc.de/37c3-sendezentrum/</text:a></text:p>
        </text:list-item>
        <text:list-item>
          <text:p text:style-name="List_20_1_Content_Last"><text:a xlink:type="simple" xlink:href="https://pretalx.c3voc.de/fireshonks23/" text:style-name="Internet_20_link" text:visited-style-name="Visited_20_Internet_20_Link">pretalx.c3voc.de/fireshonks23</text:a></text:p>
        </text:list-item>
      </text:list>
      <text:p text:style-name="Text_20_body">In der Hub API unter <text:a xlink:type="simple" xlink:href="https://api.events.ccc.de/congress/2023/" text:style-name="Internet_20_link" text:visited-style-name="Visited_20_Internet_20_Link">https://api.events.ccc.de/congress/2023/</text:a> gibt es folgende Varianten:</text:p>
      <text:list text:style-name="List_20_1" text:continue-numbering="false">
        <text:list-item>
          <text:p text:style-name="List_20_1_Content_First">```/schedule[.xml|.json]``` Liste aller Events als Schedule XML/JSON</text:p>
        </text:list-item>
        <text:list-item>
          <text:p text:style-name="List_20_1_Content">```/assembly/&lt;slug&gt;/schedule[.xml|.json]``` Events der per <text:span text:style-name="Source_20_Text">&lt;slug&gt;</text:span> gewählten Assembly als Schedule XML/JSON</text:p>
        </text:list-item>
        <text:list-item>
          <text:p text:style-name="List_20_1_Content_Last">```/room/&lt;uuid&gt;/schedule[.xml|.json]```  Events der per <text:span text:style-name="Source_20_Text">&lt;uuid&gt;</text:span> gewählten Bühne/Zelt/Raum als Schedule XML/JSON</text:p>
        </text:list-item>
      </text:list>
      <text:p text:style-name="Text_20_body">Die Gesamt-Liste wird durchs CCCV CDN auch unter folgenden URLs bereitgestellt:</text:p>
      <text:list text:style-name="List_20_1" text:continue-numbering="false">
        <text:list-item>
          <text:p text:style-name="List_20_1_Content_First"><text:a xlink:type="simple" xlink:href="https://fahrplan.events.ccc.de/congress/2023/fahrplan/schedule.json" text:style-name="Internet_20_link" text:visited-style-name="Visited_20_Internet_20_Link">https://fahrplan.events.ccc.de/congress/2023/fahrplan/schedule.json</text:a></text:p>
        </text:list-item>
        <text:list-item>
          <text:p text:style-name="List_20_1_Content_Last"><text:a xlink:type="simple" xlink:href="https://fahrplan.events.ccc.de/congress/2023/fahrplan/schedule.xml" text:style-name="Internet_20_link" text:visited-style-name="Visited_20_Internet_20_Link">https://fahrplan.events.ccc.de/congress/2023/fahrplan/schedule.xml</text:a></text:p>
        </text:list-item>
      </text:list>
      <text:p text:style-name="Text_20_body">Die Vorträge aus den drei Hauptvortagssälen braucht kann aktuell öffentlich nur über die Assembly “CCC” z.B. unter </text:p>
      <text:list text:style-name="List_20_1" text:continue-numbering="false">
        <text:list-item>
          <text:p text:style-name="List_20_1_Content_First">CCC: <text:a xlink:type="simple" xlink:href="https://api.events.ccc.de/congress/2023/assembly/b46b321a-19b9-4cd6-8aab-52a127268d6f/schedule.xml" text:style-name="Internet_20_link" text:visited-style-name="Visited_20_Internet_20_Link">https://api.events.ccc.de/congress/2023/assembly/b46b321a-19b9-4cd6-8aab-52a127268d6f/schedule.xml</text:a> / .json</text:p>
        </text:list-item>
        <text:list-item>
          <text:p text:style-name="List_20_1_Content_Last">SoS:</text:p>
        </text:list-item>
      </text:list>
      <text:p text:style-name="Text_20_body">abrufen. Falls da noch Probleme auftauchen wollen als Hub-Team bei Bedarf noch Räumen Tags geben können, das ist aktuell aber noch wirklich umgesetzt. Die UUIDs der Assemblies können im Maschinenraum <text:span text:style-name="del">oder auf <text:a xlink:type="simple" xlink:href="https://api.events.ccc.de/congress/2023/assemblies" text:style-name="Internet_20_link" text:visited-style-name="Visited_20_Internet_20_Link">https://api.events.ccc.de/congress/2023/assemblies</text:a></text:span> nachgeschlagen werden. Bei Fragen jeglicher Art meldet euch einfach <text:a xlink:type="simple" xlink:href="https://matrix.to/#/#schedule:hackint.org" text:style-name="Internet_20_link" text:visited-style-name="Visited_20_Internet_20_Link">https://matrix.to/#/#schedule:hackint.org</text:a> bzw. #schedule im Orga RocketChat / Hackint IRC Netzwerk (der Channel ist jeweils gebridged).</text:p>
      <text:p text:style-name="Text_20_body">=== QR Codes</text:p>
      <text:p text:style-name="Text_20_body">==== iOS App</text:p>
      <text:p text:style-name="Text_20_body">Die <text:a xlink:type="simple" xlink:href="https://chaos.social/@congress_ios" text:style-name="Internet_20_link" text:visited-style-name="Visited_20_Internet_20_Link">iOS Fahrplan App</text:a> unterstützt 2 QR Code-Formate:</text:p>
      <text:list text:style-name="List_20_1" text:continue-numbering="false">
        <text:list-item>
          <text:p text:style-name="List_20_1_Content_First">Halfnarp: QR Code → JSON</text:p>
          <text:list text:style-name="List_20_1">
            <text:list-item>
              <text:p text:style-name="List_20_1_Content">→ ```{“talk_ids”: [23, 42]}```</text:p>
            </text:list-item>
            <text:list-item>
              <text:p text:style-name="List_20_1_Content_Last">Erweiterung um GUIDs:</text:p>
            </text:list-item>
          </text:list>
        </text:list-item>
      </text:list>
      <text:p text:style-name="Text_20_body">```{
“talk_ids”: [23, 42],
“talk_guids”: [“3b2841e8-d4df-46be-a612-41a68b5475fb”, “39734771-6257-4e7c-a6c3-d11c90d97301”]
}```</text:p>
      <text:list text:style-name="List_20_1" text:continue-numbering="false">
        <text:list-item>
          <text:p text:style-name="LastListParagraph_List_20_1_Content_First">Wenn <text:span text:style-name="Source_20_Text">talk_ids</text:span> und <text:span text:style-name="Source_20_Text">talk_guids</text:span> vorhanden sind, wird nur <text:span text:style-name="Source_20_Text">talk_guids</text:span> ausgewertert</text:p>
        </text:list-item>
      </text:list>
      <text:p text:style-name="Text_20_body">==== Android</text:p>
      <text:p text:style-name="Text_20_body">No support</text:p>
      <text:p text:style-name="Text_20_body">=== Sonstiges</text:p>
      <text:p text:style-name="Text_20_body">Mehr Doku zum Format auf <text:a xlink:type="simple" xlink:href="#events:37c3:schedule" text:style-name="Local_20_link" text:visited-style-name="Visited_20_Local_20_Link">Schedule 37C3</text:a></text:p>
      <text:p text:style-name="Text_20_body">Historie: <text:a xlink:type="simple" xlink:href="https://c3voc.de/wiki/events:camp23:schedule" text:style-name="Internet_20_link" text:visited-style-name="Visited_20_Internet_20_Link">#CCCamp23</text:a>, <text:a xlink:type="simple" xlink:href="https://c3voc.de/wiki/events:jev22:schedule" text:style-name="Internet_20_link" text:visited-style-name="Visited_20_Internet_20_Link">2022</text:a>, <text:a xlink:type="simple" xlink:href="https://c3voc.de/wiki/events:jahresendveranstaltung2021:schedule" text:style-name="Internet_20_link" text:visited-style-name="Visited_20_Internet_20_Link">2021</text:a>, <text:a xlink:type="simple" xlink:href="https://c3voc.de/wiki/events:rc3:schedule" text:style-name="Internet_20_link" text:visited-style-name="Visited_20_Internet_20_Link">2020</text:a>, <text:a xlink:type="simple" xlink:href="https://wiki.cccv.de/general/services/system" text:style-name="Internet_20_link" text:visited-style-name="Visited_20_Internet_20_Link">201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5::49:24</meta:creation-date>
    <dc:creator>Generated</dc:creator>
    <dc:date>2026-08-25T15::49:24</dc:date>
    <dc:language>en-US</dc:language>
    <meta:editing-cycles>1</meta:editing-cycles>
    <meta:editing-duration>PT0S</meta:editing-duration>
    <dc:title>events:37c3:schedule</dc:title>
  </office:meta>
</office:document-meta>
</file>