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6c3-assemblies"/>== Open Infrastrkutur Orbit</text:p>
      <text:list text:style-name="List_20_1" text:continue-numbering="false">
        <text:list-item>
          <text:p text:style-name="List_20_1_Content_First">Braucht RTMP Endpunkt von uns</text:p>
        </text:list-item>
        <text:list-item>
          <text:p text:style-name="List_20_1_Content">Macht den rest selber und releast erst mal ins Freifunk media, später soll es auch auf unser media</text:p>
        </text:list-item>
        <text:list-item>
          <text:p text:style-name="List_20_1_Content_Last">L3D ist Kontakt</text:p>
        </text:list-item>
      </text:list>
      <text:p text:style-name="Text_20_body">== Chaos West</text:p>
      <text:list text:style-name="List_20_1" text:continue-numbering="false">
        <text:list-item>
          <text:p text:style-name="List_20_1_Content_First">Will sich “ins streaming integrieren”</text:p>
        </text:list-item>
        <text:list-item>
          <text:p text:style-name="List_20_1_Content_Last">Kontakt ist gimb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38:47</meta:creation-date>
    <dc:creator>Generated</dc:creator>
    <dc:date>2026-09-10T20::38:47</dc:date>
    <dc:language>en-US</dc:language>
    <meta:editing-cycles>1</meta:editing-cycles>
    <meta:editing-duration>PT0S</meta:editing-duration>
    <dc:title>events:36c3-assemblies</dc:title>
  </office:meta>
</office:document-meta>
</file>