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716b803b08fa536f6fc7f2bc80d83ab5.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vents:35c3:audio"/><text:bookmark-start text:name="__RefHeading___c3_audioplanung_1"/><text:bookmark-start text:name="c3_audioplanung"/>35C3 Audioplanung<text:bookmark-end text:name="__RefHeading___c3_audioplanung_1"/><text:bookmark-end text:name="c3_audioplanung"/></text:h>
      <text:h text:style-name="Heading_20_3" text:outline-level="3"><text:bookmark-start text:name="__RefHeading___terminologie_2"/><text:bookmark-start text:name="terminologie"/>Terminologie<text:bookmark-end text:name="__RefHeading___terminologie_2"/><text:bookmark-end text:name="terminologie"/></text:h>
      <text:list text:style-name="List_20_1" text:continue-numbering="false">
        <text:list-item>
          <text:p text:style-name="List_20_1_Content_First"><text:span text:style-name="Strong_20_Emphasis">ACR</text:span>: Streammix wird unabhängig von der Beschallung aus den Einzelsignalen gemachtm die unabhängig vom Beschaller abgezweigt werden. Jeder Saal bekommt von je einem ACR-Menschen einen eigenen Mix, der mit der Beschallung nichts zu tun hat. Der Mix selbst passiert im Saal auf einem Mischpult, wobei die Steuerung des Pultes aus dem ACR heraus erfolgt. Dieses Konzept wurde auf dem 34C3 mit geringen Abweichungen umgesetzt.</text:p>
          <text:list text:style-name="List_20_1">
            <text:list-item>
              <text:p text:style-name="List_20_1_Content">Abweichung: Beim 34C3 wurden Submixe vom Beschaller zum ACR geschickt, der ACR war also nicht unabhängig von der Beschallung, nur etwas weniger abhängig.</text:p>
            </text:list-item>
          </text:list>
        </text:list-item>
        <text:list-item>
          <text:p text:style-name="List_20_1_Content_Last"><text:span text:style-name="Strong_20_Emphasis">ZAR</text:span>: Alle Beschallungssummen laufen aus dem Pult des Beschallers in einem Raum auf und werden dort nachgefahren und mit Übersetzern versehen. Bis zum 33C3 liefen alle Summen in einem Raum als auch einem Pult auf. Dieses Pult wurde von einem Audio-Mischer bedient.</text:p>
        </text:list-item>
      </text:list>
      <text:h text:style-name="Heading_20_2" text:outline-level="2"><text:bookmark-start text:name="__RefHeading___organisatorisches_3"/><text:bookmark-start text:name="organisatorisches"/>Organisatorisches<text:bookmark-end text:name="__RefHeading___organisatorisches_3"/><text:bookmark-end text:name="organisatorisches"/></text:h>
      <text:p text:style-name="Text_20_body">Grundsätzlich muss geklärt werden, ob Stream-/Recordingaudio unabhängig von der Beschallung gemacht werden soll. Wenn die Frage nicht geklärt ist, ist eine Diskussion über eine unabhängige Audioregie überflüssig.</text:p>
      <text:h text:style-name="Heading_20_3" text:outline-level="3"><text:bookmark-start text:name="__RefHeading___vor-_nachteile_unabhaengiger_streammix_4"/><text:bookmark-start text:name="vor-_nachteile_unabhaengiger_streammix"/>Vor-/Nachteile unabhängiger Streammix<text:bookmark-end text:name="__RefHeading___vor-_nachteile_unabhaengiger_streammix_4"/><text:bookmark-end text:name="vor-_nachteile_unabhaengiger_streammix"/></text:h>
      <text:h text:style-name="Heading_20_4" text:outline-level="4"><text:bookmark-start text:name="__RefHeading___vorteile_5"/><text:bookmark-start text:name="vorteile"/>Vorteile<text:bookmark-end text:name="__RefHeading___vorteile_5"/><text:bookmark-end text:name="vorteile"/></text:h>
      <text:list text:style-name="List_20_1" text:continue-numbering="false">
        <text:list-item>
          <text:p text:style-name="List_20_1_Content_First">Fehler aus der Beschallungssumme laufen nicht ins Recording</text:p>
        </text:list-item>
        <text:list-item>
          <text:p text:style-name="List_20_1_Content">Pegel/Lautheit des Streammixes sind einfacher zu optimieren</text:p>
        </text:list-item>
        <text:list-item>
          <text:p text:style-name="List_20_1_Content">Streammix klingt stimmiger für die Zuschauer (weniger Lautstärkenunterschiede zwischen mehreren Speakern, Klangbild/EQ passender für zu Hause, Applaus-Mikrofone,…)</text:p>
        </text:list-item>
        <text:list-item>
          <text:p text:style-name="List_20_1_Content">Wenn der Aufwand für einen unabhängigen Streammix betrieben wird, ist gleichzeitig die Möglichkeit da nachträgliche Reparaturen einfach zu machen</text:p>
        </text:list-item>
        <text:list-item/>
      </text:list>
      <text:h text:style-name="Heading_20_4" text:outline-level="4"><text:bookmark-start text:name="__RefHeading___nachteile_6"/><text:bookmark-start text:name="nachteile"/>Nachteile<text:bookmark-end text:name="__RefHeading___nachteile_6"/><text:bookmark-end text:name="nachteile"/></text:h>
      <text:list text:style-name="List_20_1" text:continue-numbering="false">
        <text:list-item>
          <text:p text:style-name="List_20_1_Content_First">Mehr Aufwand</text:p>
        </text:list-item>
        <text:list-item>
          <text:p text:style-name="List_20_1_Content">Mehr Personal/Engel notwendig</text:p>
        </text:list-item>
        <text:list-item>
          <text:p text:style-name="List_20_1_Content">Mehr Equipment das beschafft, aufgebaut, konfiguriert und betrieben werden muss und ggf. kaputt gehen kann</text:p>
        </text:list-item>
        <text:list-item/>
      </text:list>
      <text:h text:style-name="Heading_20_3" text:outline-level="3"><text:bookmark-start text:name="__RefHeading___vor-_nachteile_unabhaengiger_mix_im_acr_7"/><text:bookmark-start text:name="vor-_nachteile_unabhaengiger_mix_im_acr"/>Vor-/Nachteile unabhängiger Mix im ACR<text:bookmark-end text:name="__RefHeading___vor-_nachteile_unabhaengiger_mix_im_acr_7"/><text:bookmark-end text:name="vor-_nachteile_unabhaengiger_mix_im_acr"/></text:h>
      <text:list text:style-name="List_20_1" text:continue-numbering="false">
        <text:list-item>
          <text:p text:style-name="List_20_1_Content_First">Vorbemerkungen</text:p>
          <text:list text:style-name="List_20_1">
            <text:list-item>
              <text:p text:style-name="List_20_1_Content">Trotz einer zentralen Stelle an welcher gemischt wird, befindet sich das komplette Processing immer im Saal. Somit läuft der Ton auch bei einem Ausfall der Verbindung weiter. Dies ist die Grundprämisse.</text:p>
            </text:list-item>
            <text:list-item>
              <text:p text:style-name="List_20_1_Content_Last">Es wird davon ausgegangen, dass an jedem Pultplatz im ACR ein Multiviewer mit minimaler Latenz aller Kameras im Saal/mindestens eine Totale zur Verfügung steht.</text:p>
            </text:list-item>
          </text:list>
        </text:list-item>
      </text:list>
      <text:h text:style-name="Heading_20_4" text:outline-level="4"><text:bookmark-start text:name="__RefHeading___vorteile_8"/><text:bookmark-start text:name="vorteile1"/>Vorteile<text:bookmark-end text:name="__RefHeading___vorteile_8"/><text:bookmark-end text:name="vorteile1"/></text:h>
      <text:list text:style-name="List_20_1" text:continue-numbering="false">
        <text:list-item>
          <text:p text:style-name="List_20_1_Content_First">Audiomischer-Engeln kann schneller und direkter geholfen werden. Am Mischpult ist Hilfe durch eine anwesende Person deutlich schneller, besser und effektiver umzusetzen als Remote (“Leuchtet der Button da?” “Nein” “Ok, und der andere da?” … muss nicht gefragt werden, wenn man vorm Pult steht)</text:p>
        </text:list-item>
        <text:list-item>
          <text:p text:style-name="List_20_1_Content">Direkter Kontakt (face2face) zu Mischerengeln im Fall von Kritik/Anmerkungen/Tipps durch Supervisor ist weniger störend durchzuführen als per Interkom</text:p>
        </text:list-item>
        <text:list-item>
          <text:p text:style-name="List_20_1_Content">weniger Support-Personal/Supervisor für Mischerengel notwendig, da räumliche Nähe besteht. Supervisor-Engel kann parallel Mixe hören. (1-2Personen als Support/Supervisor)</text:p>
        </text:list-item>
        <text:list-item>
          <text:p text:style-name="List_20_1_Content">bessere Abhörbedingungen als im Saal</text:p>
        </text:list-item>
        <text:list-item/>
      </text:list>
      <text:h text:style-name="Heading_20_4" text:outline-level="4"><text:bookmark-start text:name="__RefHeading___nachteile_9"/><text:bookmark-start text:name="nachteile1"/>Nachteile<text:bookmark-end text:name="__RefHeading___nachteile_9"/><text:bookmark-end text:name="nachteile1"/></text:h>
      <text:list text:style-name="List_20_1" text:continue-numbering="false">
        <text:list-item>
          <text:p text:style-name="List_20_1_Content_First">Remote-System zur Steuerung der Signalverarbeitung im Saal erforderlich (wegen Ausfallsicherheit)</text:p>
        </text:list-item>
        <text:list-item>
          <text:p text:style-name="List_20_1_Content">Es muss eine “künstliche Sichtverbindung” in den Saal (zB Totalenkamera oder Multiview) mit geringstmöglichem Delay hergestellt werden</text:p>
        </text:list-item>
        <text:list-item/>
      </text:list>
      <text:h text:style-name="Heading_20_3" text:outline-level="3"><text:bookmark-start text:name="__RefHeading___vor-_nachteile_unabhaengiger_mix_im_saal_10"/><text:bookmark-start text:name="vor-_nachteile_unabhaengiger_mix_im_saal"/>Vor-/Nachteile unabhängiger Mix im Saal<text:bookmark-end text:name="__RefHeading___vor-_nachteile_unabhaengiger_mix_im_saal_10"/><text:bookmark-end text:name="vor-_nachteile_unabhaengiger_mix_im_saal"/></text:h>
      <text:h text:style-name="Heading_20_4" text:outline-level="4"><text:bookmark-start text:name="__RefHeading___vorteile_11"/><text:bookmark-start text:name="vorteile2"/>Vorteile<text:bookmark-end text:name="__RefHeading___vorteile_11"/><text:bookmark-end text:name="vorteile2"/></text:h>
      <text:list text:style-name="List_20_1" text:continue-numbering="false">
        <text:list-item>
          <text:p text:style-name="List_20_1_Content_First">kein Remote-System notwendig</text:p>
        </text:list-item>
        <text:list-item>
          <text:p text:style-name="List_20_1_Content">keine “künstliche Sichtverbindung” notwendig</text:p>
        </text:list-item>
        <text:list-item>
          <text:p text:style-name="List_20_1_Content">Weniger Kabelwege</text:p>
        </text:list-item>
        <text:list-item>
          <text:p text:style-name="List_20_1_Content_Last">Bei Defekten kann der Audiomischer-Engel evtl. selbst nach Problemen suchen</text:p>
        </text:list-item>
      </text:list>
      <text:h text:style-name="Heading_20_4" text:outline-level="4"><text:bookmark-start text:name="__RefHeading___nachteile_12"/><text:bookmark-start text:name="nachteile2"/>Nachteile<text:bookmark-end text:name="__RefHeading___nachteile_12"/><text:bookmark-end text:name="nachteile2"/></text:h>
      <text:list text:style-name="List_20_1" text:continue-numbering="false">
        <text:list-item>
          <text:p text:style-name="List_20_1_Content_First">Support der Mischerengel nur Remote über Interkom mit evtl langwierigem Nachfragen möglich, oder nach langem Fußmarsch</text:p>
        </text:list-item>
        <text:list-item>
          <text:p text:style-name="List_20_1_Content">Support muss vom Mischerengel immer über die Hürde Interkom angefordert werden, eine direkte Frage an eine Person in der Nähe stellt sich einfacher</text:p>
        </text:list-item>
        <text:list-item>
          <text:p text:style-name="List_20_1_Content">Mehr Supportpersonal notwendig, da die Leute nicht in 4 Sälen gleichzeitig sein können. (3-4 Personen Support/Supervisor)</text:p>
        </text:list-item>
        <text:list-item>
          <text:p text:style-name="List_20_1_Content">schlechtere Abhörbedingungen</text:p>
        </text:list-item>
        <text:list-item/>
      </text:list>
      <text:h text:style-name="Heading_20_2" text:outline-level="2"><text:bookmark-start text:name="__RefHeading___faq_13"/><text:bookmark-start text:name="faq"/>FAQ<text:bookmark-end text:name="__RefHeading___faq_13"/><text:bookmark-end text:name="faq"/></text:h>
      <text:list text:style-name="List_20_1" text:continue-numbering="false">
        <text:list-item>
          <text:p text:style-name="List_20_1_Content_First">Was kann der Saal-Techniker verkacken um unseren Mix zu gefährden?</text:p>
        </text:list-item>
        <text:list-item>
          <text:p text:style-name="List_20_1_Content">Was passiert, wenn der ACR-Engel pennt und keinen Ton rausgibt?</text:p>
        </text:list-item>
        <text:list-item>
          <text:p text:style-name="List_20_1_Content">Was passiert, wenn die Verbindung zwischen Saal und ACR  abbricht?</text:p>
        </text:list-item>
        <text:list-item>
          <text:p text:style-name="List_20_1_Content">Was passiert, wenn eine ACR-Schicht nicht besetzt werden kann?</text:p>
        </text:list-item>
        <text:list-item>
          <text:p text:style-name="List_20_1_Content">Was passiert, wenn der ACR-Engel den Regler zu spät auf macht?</text:p>
        </text:list-item>
        <text:list-item>
          <text:p text:style-name="List_20_1_Content_Last">Warum möchte man im Stream keine Beschallungssumme haben?</text:p>
        </text:list-item>
      </text:list>
      <text:h text:style-name="Heading_20_2" text:outline-level="2"><text:bookmark-start text:name="__RefHeading___systemdesign_14"/><text:bookmark-start text:name="systemdesign"/>Systemdesign<text:bookmark-end text:name="__RefHeading___systemdesign_14"/><text:bookmark-end text:name="systemdesign"/></text:h>
      <text:list text:style-name="List_20_1" text:continue-numbering="false">
        <text:list-item>
          <text:p text:style-name="List_20_1_Content_First">Ein erster Entwurf wie das ganze Aufgebaut sein könnte, findet sich hier: <text:a xlink:type="simple" xlink:href="https://c3voc.de/wiki/events:35c3:35c3-audio-stagetec-v01.pdf" text:style-name="Internet_20_link" text:visited-style-name="Visited_20_Internet_20_Link">35c3-audio-stagetec-v01.pdf</text:a></text:p>
          <text:list text:style-name="List_20_1">
            <text:list-item>
              <text:p text:style-name="List_20_1_Content">Jeder NEXUS Router ist auch Audio Prozessor. Somit findet das Processing Dezentral statt und eventueller Link-Outage hat keinen Impact auf das System.</text:p>
            </text:list-item>
            <text:list-item>
              <text:p text:style-name="List_20_1_Content_Last">Die eingezeichneten “Video über Glasfaser Kisten” sind als Platzhalter zu sehen und sollen darstellen, dass latenzfreies Kamerabild in der Tonregie benötigt wird.</text:p>
            </text:list-item>
          </text:list>
        </text:list-item>
      </text:list>
      <text:h text:style-name="Heading_20_3" text:outline-level="3"><text:bookmark-start text:name="__RefHeading___probleme_der_letzten_jahren_15"/><text:bookmark-start text:name="probleme_der_letzten_jahren"/>Probleme der letzten Jahren<text:bookmark-end text:name="__RefHeading___probleme_der_letzten_jahren_15"/><text:bookmark-end text:name="probleme_der_letzten_jahren"/></text:h>
      <text:list text:style-name="List_20_1" text:continue-numbering="false">
        <text:list-item>
          <text:p text:style-name="LastListParagraph_List_20_1_Content_First"><draw:frame draw:style-name="media" draw:name="0" text:anchor-type="as-char" draw:z-index="0" svg:width="" svg:rel-width="100%" svg:height="0cm"><draw:image xlink:href="Pictures/716b803b08fa536f6fc7f2bc80d83ab5.svg" xlink:type="simple" xlink:show="embed" xlink:actuate="onLoad"/></draw:frame></text:p>
        </text:list-item>
      </text:list>
      <text:h text:style-name="Heading_20_2" text:outline-level="2"><text:bookmark-start text:name="__RefHeading___technisches_16"/><text:bookmark-start text:name="technisches"/>Technisches<text:bookmark-end text:name="__RefHeading___technisches_16"/><text:bookmark-end text:name="technisches"/></text:h>
      <text:list text:style-name="List_20_1" text:continue-numbering="false">
        <text:list-item>
          <text:p text:style-name="LastListParagraph_List_20_1_Content_First">später hier das ganze Zeug was nicht Layer 8 ist.</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5T09::40:35</meta:creation-date>
    <dc:creator>Generated</dc:creator>
    <dc:date>2026-09-05T09::40:35</dc:date>
    <dc:language>en-US</dc:language>
    <meta:editing-cycles>1</meta:editing-cycles>
    <meta:editing-duration>PT0S</meta:editing-duration>
    <dc:title>events:35c3:audio</dc:title>
  </office:meta>
</office:document-meta>
</file>