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34c3:voc-assembly"/>= VOC-Assembly</text:p>
      <text:p text:style-name="Text_20_body">In Anlehnung an die letztjährige <text:a xlink:type="simple" xlink:href="https://c3voc.de/wiki/events:33c3:voc-assembly" text:style-name="Internet_20_link" text:visited-style-name="Visited_20_Internet_20_Link">VOC Assembly</text:a> kam die Idee auf, eine weiter gefasste Video-Assembly zu bauen, die neben dem VOC auch explizit anderen Gruppen (FEM, AGS oder auch Projekten wie AXIOM) Raum zur Präsentation lässt uns uns einen Austausch ermöglicht.</text:p>
      <text:p text:style-name="Text_20_body">Da die Zeit drängt, hat sich <text:a xlink:type="simple" xlink:href="https://c3voc.de/wiki/people:danimo" text:style-name="Internet_20_link" text:visited-style-name="Visited_20_Internet_20_Link">danimo</text:a> erstmal den Hut aufgezogen, Interessenten zusammenzubringen, will und kann die Assembly aber nicht im Alleingang planen und organisieren. Der grobe Kurs von leztem Jahr war richtig, aber es hat sich herausgestellt, dass die Assembly a) spontan zum Raum für technische Diskussionen wurde (sehr gut, das sollten wir unterstützen) und zweitens dass VOC-Leute bis auf die Organisatoren nur sehr vereinzelnd auftauchten. So entstand die Idee, mit gleichgesinnten Gruppen und Projekten eine Assembly gemeinsam zu bespielen. Ob das Ganze dann noch zum Orbit eskaliert müssen wir sehen, im Moment sollten wir erstmal gucken, was zusammenkommt.</text:p>
      <text:p text:style-name="Text_20_body">== #1 Planungs-Mumble
<text:a xlink:type="simple" xlink:href="https://c3voc.de/wiki/meetings:34c3-mumble-voc-assembly-1#planungs-mumble" text:style-name="Internet_20_link" text:visited-style-name="Visited_20_Internet_20_Link">https://c3voc.de/wiki/meetings:34c3-mumble-voc-assembly-1#planungs-mumble</text:a></text:p>
      <text:p text:style-name="Text_20_body">== Ideen</text:p>
      <text:list text:style-name="List_20_1" text:continue-numbering="false">
        <text:list-item>
          <text:p text:style-name="List_20_1_Content_First">Thematische Ordnung</text:p>
          <text:list text:style-name="List_20_1">
            <text:list-item>
              <text:p text:style-name="List_20_1_Content">“Standard VOC Setup” zeigen, wie im letzten Jahr</text:p>
            </text:list-item>
            <text:list-item>
              <text:p text:style-name="List_20_1_Content">Voctomix Entwicklung</text:p>
            </text:list-item>
            <text:list-item>
              <text:p text:style-name="List_20_1_Content">Produktionsprozess zeigen (Schnitt, etc)</text:p>
            </text:list-item>
            <text:list-item>
              <text:p text:style-name="List_20_1_Content">AXIOM Kamera</text:p>
            </text:list-item>
            <text:list-item>
              <text:p text:style-name="List_20_1_Content">FEM Ü-Wagen</text:p>
            </text:list-item>
            <text:list-item>
              <text:p text:style-name="List_20_1_Content">Evtl.: Kleines Studio bauen (C24)</text:p>
            </text:list-item>
            <text:list-item>
              <text:p text:style-name="List_20_1_Content_Last">Your cool idea here!</text:p>
            </text:list-item>
          </text:list>
        </text:list-item>
      </text:list>
      <text:p text:style-name="Text_20_body">Insgesamt sollte es viel Raum zum experiementieren und hacken geben.</text:p>
      <text:p text:style-name="Text_20_body">== Ü-Wagen
<text:a xlink:type="simple" xlink:href="http://www.leipziger-messe.de/media/001_global_media/Aussteller/PDF/Technische_Richtlinien_2017.pdf" text:style-name="Internet_20_link" text:visited-style-name="Visited_20_Internet_20_Link">http://www.leipziger-messe.de/media/001_global_media/Aussteller/PDF/Technische_Richtlinien_2017.pdf</text:a>
bzgl. FeM Ü-Wagen ist unter 4.4.1.2 vermerkt: nur mit Genehmigung LM; Tankinhalt auf minimum / Reserveanzeige muss leuchten.</text:p>
      <text:p text:style-name="Text_20_body">== Brandschutzbestimmungen
“Standbaumaterialien müssen entsprechend DIN 4102-1 B1 oder DIN EN
13501-1 C s3,d0 schwer entflammbar und nicht brennend abtropfend sein.
Für eingeschossige Standbauten können normal entflammbare und nicht
brennend abtropfende Baustoffe, die entsprechend DIN 4102-1 B2 oder DIN
EN 13501-1 D s3,d0 eingestuft werden, verwendet werden, wenn Bedenken
wegen des Brandschutzes nicht bestehen.” - <text:a xlink:type="simple" xlink:href="https://rocket.events.ccc.de/channel/general?msg=Rq9iZzjKmcJXhR73w" text:style-name="Internet_20_link" text:visited-style-name="Visited_20_Internet_20_Link">fengel in #general</text:a></text:p>
      <text:p text:style-name="Text_20_body">== TODO</text:p>
      <text:list text:style-name="List_20_1" text:continue-numbering="false">
        <text:list-item/>
        <text:list-item/>
        <text:list-item/>
        <text:list-item/>
        <text:list-item/>
        <text:list-item>
          <text:p text:style-name="List_20_1_Content_Last"> (<text:a xlink:type="simple" xlink:href="https://events.ccc.de/congress/2017/wiki/index.php/Special:FormEdit/Assembly/Assembly:Video" text:style-name="Internet_20_link" text:visited-style-name="Visited_20_Internet_20_Link">Link</text:a>, angemeldet als <text:a xlink:type="simple" xlink:href="https://events.ccc.de/congress/2017/wiki/index.php/Assembly:VOC" text:style-name="Internet_20_link" text:visited-style-name="Visited_20_Internet_20_Link">VO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9::08:54</meta:creation-date>
    <dc:creator>Generated</dc:creator>
    <dc:date>2026-09-05T19::08:54</dc:date>
    <dc:language>en-US</dc:language>
    <meta:editing-cycles>1</meta:editing-cycles>
    <meta:editing-duration>PT0S</meta:editing-duration>
    <dc:title>events:34c3:voc-assembly</dc:title>
  </office:meta>
</office:document-meta>
</file>