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34c3:pp"/><text:bookmark-start text:name="__RefHeading___slide_mix_dual-recording_1"/><text:bookmark-start text:name="slide_mix_dual-recording"/>Slide &amp; Mix Dual-Recording<text:bookmark-end text:name="__RefHeading___slide_mix_dual-recording_1"/><text:bookmark-end text:name="slide_mix_dual-recording"/></text:h>
      <text:list text:style-name="List_20_1" text:continue-numbering="false">
        <text:list-item>
          <text:p text:style-name="List_20_1_Content_First">Dual-Recording lässt sich ohne Änderung an Voctomix nur durch ein entsprechendes Recording-Script umsetzen</text:p>
        </text:list-item>
        <text:list-item>
          <text:p text:style-name="List_20_1_Content">Tests zeigen dass die Lösung auf einer encoder6-Style Kiste stabil unter Produktivbedingungen läuft (40 Stunden Durchgelaufen)</text:p>
        </text:list-item>
        <text:list-item>
          <text:p text:style-name="List_20_1_Content">Verwendete Scripts (Recoording &amp; Encoding): <text:a xlink:type="simple" xlink:href="https://gist.github.com/MaZderMind/8fa80eb24d8d60333ef4ba826be95745" text:style-name="Internet_20_link" text:visited-style-name="Visited_20_Internet_20_Link">https://gist.github.com/MaZderMind/8fa80eb24d8d60333ef4ba826be95745</text:a></text:p>
        </text:list-item>
        <text:list-item>
          <text:p text:style-name="List_20_1_Content">Die Recoding-Schnipsel sind ziemlich genau <text:span text:style-name="Emphasis">doppelt so groß</text:span> und belegen ca. 10.7GB/h (vs. 5.8GB/h bei normalem Recording)</text:p>
        </text:list-item>
        <text:list-item>
          <text:p text:style-name="List_20_1_Content">Dadurch verdoppeln sich alle benötigten Bandbreiten auf dem Netzwerk sowie auf den Platten und der Storage-Platz</text:p>
          <text:list text:style-name="List_20_1">
            <text:list-item>
              <text:p text:style-name="List_20_1_Content">zu klären: können wir das Leisten?</text:p>
            </text:list-item>
            <text:list-item>
              <text:p text:style-name="List_20_1_Content_Last">können wir das Recording der Slides kleiner bekomm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2:57</meta:creation-date>
    <dc:creator>Generated</dc:creator>
    <dc:date>2026-09-05T02::22:57</dc:date>
    <dc:language>en-US</dc:language>
    <meta:editing-cycles>1</meta:editing-cycles>
    <meta:editing-duration>PT0S</meta:editing-duration>
    <dc:title>events:34c3:pp</dc:title>
  </office:meta>
</office:document-meta>
</file>