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5ad1d91eb1cb46a33851a6c9d8f1db.png"/>
  <manifest:file-entry manifest:media-type="image/png" manifest:full-path="Pictures/bec0e8d2fe8cb01f3296ef9cd0d7268e.png"/>
  <manifest:file-entry manifest:media-type="image/png" manifest:full-path="Pictures/9ab206d139d2e5f09669cac2a7f1ea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4c3:34c3_youtube"/><text:bookmark-start text:name="__RefHeading___c4_youtube_1"/><text:bookmark-start text:name="c4_youtube"/>34C4 Youtube<text:bookmark-end text:name="__RefHeading___c4_youtube_1"/><text:bookmark-end text:name="c4_youtube"/></text:h>
      <text:p text:style-name="Text_20_body">Das Youtube releasing passiert dieses Jahr in mehrere Playlists. Dabei wird, wie letztes Jahr, das Youtube Feature zum automatischen hinzufügen von Videos zu einer Playlist anhand von Tags verwendet.</text:p>
      <text:p text:style-name="Text_20_body">Mit der Umsetzung von Issue <text:a xlink:type="simple" xlink:href="https://github.com/voc/publishing/issues/43#issuecomment-353643711" text:style-name="Internet_20_link" text:visited-style-name="Visited_20_Internet_20_Link">https://github.com/voc/publishing/issues/43#issuecomment-353643711</text:a> bekommen Videos neben dem Konferenz slug auch noch einen sprachspezifischen Slug, details siehe Ticketkommentar.</text:p>
      <text:h text:style-name="Heading_20_2" text:outline-level="2"><text:bookmark-start text:name="__RefHeading___playlisten_2"/><text:bookmark-start text:name="playlisten"/>Playlisten<text:bookmark-end text:name="__RefHeading___playlisten_2"/><text:bookmark-end text:name="playlisten"/></text:h>
      <text:p text:style-name="Text_20_body">Playlisten angelegt:</text:p>
      <text:list text:style-name="List_20_1" text:continue-numbering="false">
        <text:list-item>
          <text:p text:style-name="List_20_1_Content_First">all</text:p>
        </text:list-item>
        <text:list-item>
          <text:p text:style-name="List_20_1_Content">ov</text:p>
        </text:list-item>
        <text:list-item>
          <text:p text:style-name="List_20_1_Content">deu</text:p>
        </text:list-item>
        <text:list-item>
          <text:p text:style-name="List_20_1_Content">eng</text:p>
        </text:list-item>
        <text:list-item>
          <text:p text:style-name="List_20_1_Content_Last">fra</text:p>
        </text:list-item>
      </text:list>
      <text:p text:style-name="Text_20_body">Weitere Sprachen waren mir noch nicht bekannt – einfach on demand anlegen, es geht nichts verloren.</text:p>
      <text:h text:style-name="Heading_20_2" text:outline-level="2"><text:bookmark-start text:name="__RefHeading___youtube_playlist_konfigurieren_3"/><text:bookmark-start text:name="youtube_playlist_konfigurieren"/>Youtube Playlist konfigurieren<text:bookmark-end text:name="__RefHeading___youtube_playlist_konfigurieren_3"/><text:bookmark-end text:name="youtube_playlist_konfigurieren"/></text:h>
      <text:p text:style-name="Text_20_body"><draw:frame draw:style-name="media" draw:name="0" text:anchor-type="as-char" draw:z-index="0" svg:width="5.2916666666667cm" style:rel-width="100%" svg:height="3.9464034346847cm" style:rel-height="scale"><draw:image xlink:href="Pictures/745ad1d91eb1cb46a33851a6c9d8f1db.png" xlink:type="simple" xlink:show="embed" xlink:actuate="onLoad"/></draw:frame></text:p>
      <text:p text:style-name="Text_20_body"><draw:frame draw:style-name="media" draw:name="1" text:anchor-type="as-char" draw:z-index="1" svg:width="5.2916666666667cm" style:rel-width="100%" svg:height="5.3355202578269cm" style:rel-height="scale"><draw:image xlink:href="Pictures/bec0e8d2fe8cb01f3296ef9cd0d7268e.png" xlink:type="simple" xlink:show="embed" xlink:actuate="onLoad"/></draw:frame></text:p>
      <text:p text:style-name="Text_20_body"><draw:frame draw:style-name="media" draw:name="2" text:anchor-type="as-char" draw:z-index="2" svg:width="5.2916666666667cm" style:rel-width="100%" svg:height="5.77808727948cm" style:rel-height="scale"><draw:image xlink:href="Pictures/9ab206d139d2e5f09669cac2a7f1ea07.png" xlink:type="simple" xlink:show="embed" xlink:actuate="onLoad"/></draw:frame></text:p>
      <text:p text:style-name="Text_20_body">Dabei ist der Tag <text:span text:style-name="Source_20_Text">34C3 deu</text:span> als Ganzes, alle Videos haben zusätzlich <text:span text:style-name="Source_20_Text">34C3</text:span> für die Suche und die allgemeine Playlist mit allen Einträ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30:20</meta:creation-date>
    <dc:creator>Generated</dc:creator>
    <dc:date>2026-09-10T05::30:20</dc:date>
    <dc:language>en-US</dc:language>
    <meta:editing-cycles>1</meta:editing-cycles>
    <meta:editing-duration>PT0S</meta:editing-duration>
    <dc:title>events:34c3:34c3_youtube</dc:title>
  </office:meta>
</office:document-meta>
</file>