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dc35ccf43f01be0c1d702c08a65f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3c3:zar"/><text:bookmark-start text:name="__RefHeading___audio_zar_1"/><text:bookmark-start text:name="audio_zar"/>Audio/ZAR<text:bookmark-end text:name="__RefHeading___audio_zar_1"/><text:bookmark-end text:name="audio_zar"/></text:h>
      <text:p text:style-name="Text_20_body"><text:a xlink:type="simple" xlink:href="https://c3voc.de/wiki/events:33c3:zar:3rd-level" text:style-name="Internet_20_link" text:visited-style-name="Visited_20_Internet_20_Link">Einführung 3rd Level Audio Supporter</text:a></text:p>
      <text:p text:style-name="Text_20_body"><draw:frame draw:style-name="mediacenter" draw:name="0" text:anchor-type="paragraph" draw:z-index="0" svg:width="79.53375cm" style:rel-width="100%" svg:height="32.305625cm" style:rel-height="scale"><draw:image xlink:href="Pictures/abdc35ccf43f01be0c1d702c08a65f54.png" xlink:type="simple" xlink:show="embed" xlink:actuate="onLoad"/></draw:frame></text:p>
      <text:h text:style-name="Heading_20_2" text:outline-level="2"><text:bookmark-start text:name="__RefHeading___old_2"/><text:bookmark-start text:name="old"/>Old<text:bookmark-end text:name="__RefHeading___old_2"/><text:bookmark-end text:name="old"/></text:h>
      <text:p text:style-name="Text_20_body"><text:a xlink:type="simple" xlink:href="https://c3voc.de/wiki/events:33c3:zar:verkabelungsoptionen" text:style-name="Internet_20_link" text:visited-style-name="Visited_20_Internet_20_Link">Verkabelungsoption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7::45:53</meta:creation-date>
    <dc:creator>Generated</dc:creator>
    <dc:date>2026-09-16T17::45:53</dc:date>
    <dc:language>en-US</dc:language>
    <meta:editing-cycles>1</meta:editing-cycles>
    <meta:editing-duration>PT0S</meta:editing-duration>
    <dc:title>events:33c3:zar</dc:title>
  </office:meta>
</office:document-meta>
</file>