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0e959d42fdd14934e9c8c25f9368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77.1525cm" style:rel-width="100%" svg:height="41.036875cm" style:rel-height="scale"><draw:image xlink:href="Pictures/5a0e959d42fdd14934e9c8c25f93689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6::38:10</meta:creation-date>
    <dc:creator>Generated</dc:creator>
    <dc:date>2026-08-28T16::38:10</dc:date>
    <dc:language>en-US</dc:language>
    <meta:editing-cycles>1</meta:editing-cycles>
    <meta:editing-duration>PT0S</meta:editing-duration>
    <dc:title>events:33c3:saalg</dc:title>
  </office:meta>
</office:document-meta>
</file>