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3c3:pp"/><text:bookmark-start text:name="__RefHeading___postprocessing_33c3_1"/><text:bookmark-start text:name="postprocessing_33c3"/>Postprocessing 33C3<text:bookmark-end text:name="__RefHeading___postprocessing_33c3_1"/><text:bookmark-end text:name="postprocessing_33c3"/></text:h>
      <text:h text:style-name="Heading_20_2" text:outline-level="2"><text:bookmark-start text:name="__RefHeading___vorbereitungs-todo_2"/><text:bookmark-start text:name="vorbereitungs-todo"/>Vorbereitungs-TODO<text:bookmark-end text:name="__RefHeading___vorbereitungs-todo_2"/><text:bookmark-end text:name="vorbereitungs-todo"/></text:h>
      <text:list text:style-name="List_20_1" text:continue-numbering="false">
        <text:list-item/>
        <text:list-item/>
        <text:list-item/>
        <text:list-item/>
        <text:list-item/>
        <text:list-item/>
        <text:list-item/>
      </text:list>
      <text:h text:style-name="Heading_20_2" text:outline-level="2"><text:bookmark-start text:name="__RefHeading___tasks_auf_dem_c3_3"/><text:bookmark-start text:name="tasks_auf_dem_c3"/>Tasks auf dem C3<text:bookmark-end text:name="__RefHeading___tasks_auf_dem_c3_3"/><text:bookmark-end text:name="tasks_auf_dem_c3"/></text:h>
      <text:list text:style-name="List_20_1" text:continue-numbering="false"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10:32</meta:creation-date>
    <dc:creator>Generated</dc:creator>
    <dc:date>2026-09-01T11::10:32</dc:date>
    <dc:language>en-US</dc:language>
    <meta:editing-cycles>1</meta:editing-cycles>
    <meta:editing-duration>PT0S</meta:editing-duration>
    <dc:title>events:33c3:pp</dc:title>
  </office:meta>
</office:document-meta>
</file>