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:web"/>= 32C3 - Webseite/Player
31c3: <text:a xlink:type="simple" xlink:href="https://c3voc.de/wiki/31c3:web" text:style-name="Internet_20_link" text:visited-style-name="Visited_20_Internet_20_Link">web</text:a></text:p>
      <text:p text:style-name="Text_20_body">== Must-Have</text:p>
      <text:p text:style-name="Text_20_body">== Nice-to-Have</text:p>
      <text:p text:style-name="Text_20_body">== Techni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1::43:12</meta:creation-date>
    <dc:creator>Generated</dc:creator>
    <dc:date>2026-08-22T11::43:12</dc:date>
    <dc:language>en-US</dc:language>
    <meta:editing-cycles>1</meta:editing-cycles>
    <meta:editing-duration>PT0S</meta:editing-duration>
    <dc:title>events:32c3:web</dc:title>
  </office:meta>
</office:document-meta>
</file>