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43c31bb9bb0cf428dd224b8f8fca214.png"/>
  <manifest:file-entry manifest:media-type="image/png" manifest:full-path="Pictures/62492ff55ee27d8b6d11a77b53066af7.png"/>
  <manifest:file-entry manifest:media-type="image/png" manifest:full-path="Pictures/176ad9a64b7e01393baba51ae3e06b77.png"/>
  <manifest:file-entry manifest:media-type="image/png" manifest:full-path="Pictures/7e5824b7af348b416cbebd1696015bb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32c3:av"/><text:bookmark-start text:name="__RefHeading___c3_saal_a_v_1"/><text:bookmark-start text:name="c3_saal_a_v"/>32C3 Saal A/V<text:bookmark-end text:name="__RefHeading___c3_saal_a_v_1"/><text:bookmark-end text:name="c3_saal_a_v"/></text:h>
      <text:p text:style-name="Text_20_body">Hier soll die Saal A/V vom 32c3 geplant werden.</text:p>
      <text:p text:style-name="Text_20_body">So sah es letztes Jahr aus: <text:a xlink:type="simple" xlink:href="https://c3voc.de/wiki/31c3:av" text:style-name="Internet_20_link" text:visited-style-name="Visited_20_Internet_20_Link">https://c3voc.de/wiki/31c3:av</text:a></text:p>
      <text:p text:style-name="Text_20_body">Gebäude-Doku</text:p>
      <text:list text:style-name="List_20_1" text:continue-numbering="false">
        <text:list-item>
          <text:p text:style-name="List_20_1_Content_First"><text:a xlink:type="simple" xlink:href="https://orga.cccv.de/doku/cch/regie_12" text:style-name="Internet_20_link" text:visited-style-name="Visited_20_Internet_20_Link">https://orga.cccv.de/doku/cch/regie_12</text:a></text:p>
        </text:list-item>
        <text:list-item>
          <text:p text:style-name="List_20_1_Content"><text:a xlink:type="simple" xlink:href="https://orga.cccv.de/doku/cch/saal_15" text:style-name="Internet_20_link" text:visited-style-name="Visited_20_Internet_20_Link">https://orga.cccv.de/doku/cch/saal_15</text:a></text:p>
        </text:list-item>
        <text:list-item>
          <text:p text:style-name="List_20_1_Content"><text:a xlink:type="simple" xlink:href="https://orga.cccv.de/doku/cch/saal_1" text:style-name="Internet_20_link" text:visited-style-name="Visited_20_Internet_20_Link">https://orga.cccv.de/doku/cch/saal_1</text:a></text:p>
        </text:list-item>
        <text:list-item>
          <text:p text:style-name="List_20_1_Content"><text:a xlink:type="simple" xlink:href="https://orga.cccv.de/doku/cch/saal_2" text:style-name="Internet_20_link" text:visited-style-name="Visited_20_Internet_20_Link">https://orga.cccv.de/doku/cch/saal_2</text:a></text:p>
        </text:list-item>
        <text:list-item>
          <text:p text:style-name="List_20_1_Content"><text:a xlink:type="simple" xlink:href="https://orga.cccv.de/doku/cch/saal_G" text:style-name="Internet_20_link" text:visited-style-name="Visited_20_Internet_20_Link">https://orga.cccv.de/doku/cch/saal_G</text:a></text:p>
        </text:list-item>
        <text:list-item>
          <text:p text:style-name="List_20_1_Content_Last"><text:a xlink:type="simple" xlink:href="https://orga.cccv.de/doku/cch/saal_6" text:style-name="Internet_20_link" text:visited-style-name="Visited_20_Internet_20_Link">https://orga.cccv.de/doku/cch/saal_6</text:a></text:p>
        </text:list-item>
      </text:list>
      <text:p text:style-name="Text_20_body"><text:a xlink:type="simple" xlink:href="https://c3voc.de/wiki/intern:32c3:special_talks" text:style-name="Internet_20_link" text:visited-style-name="Visited_20_Internet_20_Link">special_talks</text:a></text:p>
      <text:h text:style-name="Heading_20_2" text:outline-level="2"><text:bookmark-start text:name="__RefHeading___relevantes_aus_dem_kickoff-meeting_2"/><text:bookmark-start text:name="relevantes_aus_dem_kickoff-meeting"/>Relevantes aus dem Kickoff-Meeting<text:bookmark-end text:name="__RefHeading___relevantes_aus_dem_kickoff-meeting_2"/><text:bookmark-end text:name="relevantes_aus_dem_kickoff-meeting"/></text:h>
      <text:h text:style-name="Heading_20_2" text:outline-level="2"><text:bookmark-start text:name="__RefHeading___fails_und_wuensche_vom_letzten_jahr_3"/><text:bookmark-start text:name="fails_und_wuensche_vom_letzten_jahr"/>Fails und Wünsche vom letzten Jahr<text:bookmark-end text:name="__RefHeading___fails_und_wuensche_vom_letzten_jahr_3"/><text:bookmark-end text:name="fails_und_wuensche_vom_letzten_jahr"/></text:h>
      <text:h text:style-name="Heading_20_2" text:outline-level="2"><text:bookmark-start text:name="__RefHeading___hardware_4"/><text:bookmark-start text:name="hardware"/>Hardware<text:bookmark-end text:name="__RefHeading___hardware_4"/><text:bookmark-end text:name="hardware"/></text:h>
      <text:p text:style-name="Text_20_body">siehe <text:a xlink:type="simple" xlink:href="https://c3voc.de/wiki/events:32c3:hardware" text:style-name="Internet_20_link" text:visited-style-name="Visited_20_Internet_20_Link">32C3 Hardware</text:a></text:p>
      <text:h text:style-name="Heading_20_2" text:outline-level="2"><text:bookmark-start text:name="__RefHeading___technikplanung_updateme_5"/><text:bookmark-start text:name="technikplanung_updateme"/>Technikplanung #UPDATEME<text:bookmark-end text:name="__RefHeading___technikplanung_updateme_5"/><text:bookmark-end text:name="technikplanung_updateme"/></text:h>
      <text:h text:style-name="Heading_20_3" text:outline-level="3"><text:bookmark-start text:name="__RefHeading___saal_1_6"/><text:bookmark-start text:name="saal_1"/>Saal 1<text:bookmark-end text:name="__RefHeading___saal_1_6"/><text:bookmark-end text:name="saal_1"/></text:h>
      <text:p text:style-name="Text_20_body">macht JayJay</text:p>
      <text:p text:style-name="Text_20_body"><draw:frame draw:style-name="media" draw:name="0" text:anchor-type="as-char" draw:z-index="0" svg:width="21.166666666667cm" style:rel-width="100%" svg:height="16.366243322246cm" style:rel-height="scale"><draw:image xlink:href="Pictures/243c31bb9bb0cf428dd224b8f8fca214.png" xlink:type="simple" xlink:show="embed" xlink:actuate="onLoad"/></draw:frame></text:p>
      <text:p text:style-name="Text_20_body"><text:a xlink:type="simple" xlink:href="https://c3voc.de/wiki/31c3:av:31c3_voc_saal1.pdf" text:style-name="Internet_20_link" text:visited-style-name="Visited_20_Internet_20_Link">31c3_voc_saal1.pdf</text:a></text:p>
      <text:h text:style-name="Heading_20_3" text:outline-level="3"><text:bookmark-start text:name="__RefHeading___saal_2_7"/><text:bookmark-start text:name="saal_2"/>Saal 2<text:bookmark-end text:name="__RefHeading___saal_2_7"/><text:bookmark-end text:name="saal_2"/></text:h>
      <text:p text:style-name="Text_20_body">aktualisiert für den 32c3</text:p>
      <text:p text:style-name="Text_20_body"><draw:frame draw:style-name="mediacenter" draw:name="1" text:anchor-type="paragraph" draw:z-index="1" svg:width="21.166666666667cm" style:rel-width="100%" svg:height="16.364791288566cm" style:rel-height="scale"><draw:image xlink:href="Pictures/62492ff55ee27d8b6d11a77b53066af7.png" xlink:type="simple" xlink:show="embed" xlink:actuate="onLoad"/></draw:frame></text:p>
      <text:p text:style-name="Text_20_body"><text:a xlink:type="simple" xlink:href="https://c3voc.de/wiki/32c3:32c3_voc_saal2.pdf" text:style-name="Internet_20_link" text:visited-style-name="Visited_20_Internet_20_Link">32c3_voc_saal2.pdf</text:a></text:p>
      <text:h text:style-name="Heading_20_3" text:outline-level="3"><text:bookmark-start text:name="__RefHeading___saal_g_8"/><text:bookmark-start text:name="saal_g"/>Saal G<text:bookmark-end text:name="__RefHeading___saal_g_8"/><text:bookmark-end text:name="saal_g"/></text:h>
      <text:p text:style-name="Text_20_body">aktualisiert für den 32c3</text:p>
      <text:p text:style-name="Text_20_body"><draw:frame draw:style-name="mediacenter" draw:name="2" text:anchor-type="paragraph" draw:z-index="2" svg:width="21.166666666667cm" style:rel-width="100%" svg:height="16.364791288566cm" style:rel-height="scale"><draw:image xlink:href="Pictures/176ad9a64b7e01393baba51ae3e06b77.png" xlink:type="simple" xlink:show="embed" xlink:actuate="onLoad"/></draw:frame></text:p>
      <text:p text:style-name="Text_20_body"><text:a xlink:type="simple" xlink:href="https://c3voc.de/wiki/32c3:32c3_voc_saalg.pdf" text:style-name="Internet_20_link" text:visited-style-name="Visited_20_Internet_20_Link">32c3_voc_saalg.pdf</text:a></text:p>
      <text:h text:style-name="Heading_20_3" text:outline-level="3"><text:bookmark-start text:name="__RefHeading___saal_6_9"/><text:bookmark-start text:name="saal_6"/>Saal 6<text:bookmark-end text:name="__RefHeading___saal_6_9"/><text:bookmark-end text:name="saal_6"/></text:h>
      <text:p text:style-name="Text_20_body">aktualisiert für den 32c3</text:p>
      <text:p text:style-name="Text_20_body"><draw:frame draw:style-name="mediacenter" draw:name="3" text:anchor-type="paragraph" draw:z-index="3" svg:width="21.166666666667cm" style:rel-width="100%" svg:height="16.364791288566cm" style:rel-height="scale"><draw:image xlink:href="Pictures/7e5824b7af348b416cbebd1696015bbf.png" xlink:type="simple" xlink:show="embed" xlink:actuate="onLoad"/></draw:frame></text:p>
      <text:p text:style-name="Text_20_body"><text:a xlink:type="simple" xlink:href="https://c3voc.de/wiki/32c3:32c3_voc_saal6.pdf" text:style-name="Internet_20_link" text:visited-style-name="Visited_20_Internet_20_Link">32c3_voc_saal6.pdf</text:a></text:p>
      <text:h text:style-name="Heading_20_3" text:outline-level="3"><text:bookmark-start text:name="__RefHeading___sendezentrum_10"/><text:bookmark-start text:name="sendezentrum"/>Sendezentrum<text:bookmark-end text:name="__RefHeading___sendezentrum_10"/><text:bookmark-end text:name="sendezentrum"/></text:h>
      <text:p text:style-name="Text_20_body">macht Ralf.</text:p>
      <text:h text:style-name="Heading_20_2" text:outline-level="2"><text:bookmark-start text:name="__RefHeading___neue_anforderungen_im_vergleich_zum_letzten_jahr_11"/><text:bookmark-start text:name="neue_anforderungen_im_vergleich_zum_letzten_jahr"/>neue Anforderungen im Vergleich zum letzten Jahr<text:bookmark-end text:name="__RefHeading___neue_anforderungen_im_vergleich_zum_letzten_jahr_11"/><text:bookmark-end text:name="neue_anforderungen_im_vergleich_zum_letzten_jahr"/></text:h>
      <text:h text:style-name="Heading_20_2" text:outline-level="2"><text:bookmark-start text:name="__RefHeading___fragen_an_c3orga_12"/><text:bookmark-start text:name="fragen_an_c3orga"/>Fragen an C3Orga<text:bookmark-end text:name="__RefHeading___fragen_an_c3orga_12"/><text:bookmark-end text:name="fragen_an_c3orga"/></text:h>
      <text:h text:style-name="Heading_20_2" text:outline-level="2"><text:bookmark-start text:name="__RefHeading___fragen_ans_cch_13"/><text:bookmark-start text:name="fragen_ans_cch"/>Fragen ans CCH<text:bookmark-end text:name="__RefHeading___fragen_ans_cch_13"/><text:bookmark-end text:name="fragen_ans_cch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2T23::30:52</meta:creation-date>
    <dc:creator>Generated</dc:creator>
    <dc:date>2026-09-02T23::30:52</dc:date>
    <dc:language>en-US</dc:language>
    <meta:editing-cycles>1</meta:editing-cycles>
    <meta:editing-duration>PT0S</meta:editing-duration>
    <dc:title>events:32c3:av</dc:title>
  </office:meta>
</office:document-meta>
</file>