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289205494dd1740dadc8cfa43ead87b.png"/>
  <manifest:file-entry manifest:media-type="image/png" manifest:full-path="Pictures/0b80758bf1956edd92436992b54f761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31c3:subtitles"/><text:bookmark-start text:name="__RefHeading___c3_-_untertitel_1"/><text:bookmark-start text:name="c3_-_untertitel"/>31C3 - Untertitel<text:bookmark-end text:name="__RefHeading___c3_-_untertitel_1"/><text:bookmark-end text:name="c3_-_untertitel"/></text:h>
      <text:h text:style-name="Heading_20_2" text:outline-level="2"><text:bookmark-start text:name="__RefHeading___feedback_vom_30c3_2"/><text:bookmark-start text:name="feedback_vom_30c3"/>Feedback vom 30c3<text:bookmark-end text:name="__RefHeading___feedback_vom_30c3_2"/><text:bookmark-end text:name="feedback_vom_30c3"/></text:h>
      <text:list text:style-name="List_20_1" text:continue-numbering="false">
        <text:list-item>
          <text:p text:style-name="List_20_1_Content_First">Wieder machen!</text:p>
        </text:list-item>
        <text:list-item>
          <text:p text:style-name="List_20_1_Content">Pads sind Mist aber brauchbarer-Not-Workaround</text:p>
        </text:list-item>
        <text:list-item>
          <text:p text:style-name="List_20_1_Content_Last">Besser bekannt machen, sowohl bei den Heralds als auch beim Infodesk</text:p>
        </text:list-item>
      </text:list>
      <text:p text:style-name="Text_20_body"><draw:frame draw:style-name="media" draw:name="0" text:anchor-type="as-char" draw:z-index="0" svg:width="15.875cm" svg:height="5.9779296875cm"><draw:image xlink:href="Pictures/6289205494dd1740dadc8cfa43ead87b.png" xlink:type="simple" xlink:show="embed" xlink:actuate="onLoad"/></draw:frame>
<draw:frame draw:style-name="media" draw:name="1" text:anchor-type="as-char" draw:z-index="1" svg:width="15.875cm" svg:height="5.91591796875cm"><draw:image xlink:href="Pictures/0b80758bf1956edd92436992b54f7612.png" xlink:type="simple" xlink:show="embed" xlink:actuate="onLoad"/></draw:frame></text:p>
      <text:h text:style-name="Heading_20_2" text:outline-level="2"><text:bookmark-start text:name="__RefHeading___moegliche_ziele_fuer_den_31c3_im_vergleich_zum_30c3_3"/><text:bookmark-start text:name="moegliche_ziele_fuer_den_31c3_im_vergleich_zum_30c3"/>Mögliche Ziele für den 31C3 im Vergleich zum 30C3<text:bookmark-end text:name="__RefHeading___moegliche_ziele_fuer_den_31c3_im_vergleich_zum_30c3_3"/><text:bookmark-end text:name="moegliche_ziele_fuer_den_31c3_im_vergleich_zum_30c3"/></text:h>
      <text:list text:style-name="List_20_1" text:continue-numbering="false">
        <text:list-item>
          <text:p text:style-name="List_20_1_Content_First">Mehr Live Untertitel, im Idealfall mit darauf angepasstem Programm / Webinterface und wenn möglich ohne Pads</text:p>
        </text:list-item>
        <text:list-item>
          <text:p text:style-name="List_20_1_Content">Live Untertitel vielleicht sogar per Beamer</text:p>
        </text:list-item>
        <text:list-item>
          <text:p text:style-name="List_20_1_Content">Talks in Saal 1 und Saal 2 live mit Spracherkennung untertiteln, wenn sich Leute und Soft-/Hardware finden (beantragt)</text:p>
        </text:list-item>
        <text:list-item>
          <text:p text:style-name="List_20_1_Content">Interface zur Verfügung stellen mit dem Leute sich einfach im Nachhinein zu untertitelnden Talk heraus suchen können, auch mit Filter wie “Ich transkribiere gern auf Deutsch” “Ich mache gerne die letzte QS aber nur auf Englisch” usw.. Am besten noch während dem Kongress verfügbar.</text:p>
        </text:list-item>
        <text:list-item>
          <text:p text:style-name="List_20_1_Content_Last">Plätze in den Räumen markieren und besser ausstatten, eventuell direkt mit Audio per Klinke oder speziellem LAN das nicht jeder benutzen kann (802.1x z.B.) um missbräuchliches Plätze besetzen zu verhindern. Strom.</text:p>
        </text:list-item>
      </text:list>
      <text:h text:style-name="Heading_20_2" text:outline-level="2"><text:bookmark-start text:name="__RefHeading___projektgruppentreffen_4"/><text:bookmark-start text:name="projektgruppentreffen"/>Projektgruppentreffen<text:bookmark-end text:name="__RefHeading___projektgruppentreffen_4"/><text:bookmark-end text:name="projektgruppentreffen"/></text:h>
      <text:p text:style-name="Text_20_body">Sammlung der Treffen und Themen zum 31C3.</text:p>
      <table:table table:style-name="Table">
        <table:table-column/>
        <table:table-column/>
        <table:table-column/>
        <table:table-column/>
        <table:table-row>
          <table:table-cell office:value-type="string" table:style-name="tableheader">
            <text:p text:style-name="Table_20_Heading"> Datum     </text:p>
          </table:table-cell>
          <table:table-cell office:value-type="string" table:style-name="tableheader">
            <text:p text:style-name="Table_20_Heading"> Pad                                               </text:p>
          </table:table-cell>
          <table:table-cell office:value-type="string" table:style-name="tableheader">
            <text:p text:style-name="Table_20_Heading"> Themen                                                      </text:p>
          </table:table-cell>
          <table:table-cell office:value-type="string" table:style-name="tableheader">
            <text:p text:style-name="Table_20_Heading"> Teilnehmer                               </text:p>
          </table:table-cell>
        </table:table-row>
        <table:table-row>
          <table:table-cell office:value-type="string" table:style-name="tablecell">
            <text:p text:style-name="tablealignleft"> 11.10.14  </text:p>
          </table:table-cell>
          <table:table-cell office:value-type="string" table:style-name="tablecell">
            <text:p text:style-name="tablealignleft"> <text:a xlink:type="simple" xlink:href="https://subtitles.pads.ccc.de/server-wunschliste" text:style-name="Internet_20_link" text:visited-style-name="Visited_20_Internet_20_Link">https://subtitles.pads.ccc.de/server-wunschliste</text:a>  </text:p>
          </table:table-cell>
          <table:table-cell office:value-type="string" table:style-name="tablecell">
            <text:p text:style-name="tablealignleft"> Was soll bis zum 31C3 funktionieren, was davon ist “Luxus”  </text:p>
          </table:table-cell>
          <table:table-cell office:value-type="string" table:style-name="tablecell">
            <text:p text:style-name="tablealignleft"> <text:a xlink:type="simple" xlink:href="https://c3voc.de/wiki/people:percidae" text:style-name="Internet_20_link" text:visited-style-name="Visited_20_Internet_20_Link">percidae</text:a>, <text:a xlink:type="simple" xlink:href="https://c3voc.de/wiki/people:marudor" text:style-name="Internet_20_link" text:visited-style-name="Visited_20_Internet_20_Link">marudor</text:a>  </text:p>
          </table:table-cell>
        </table:table-row>
        <table:table-row>
          <table:table-cell office:value-type="string" table:style-name="tablecell">
            <text:p text:style-name="tablealignleft"> 20.1.15 </text:p>
          </table:table-cell>
          <table:table-cell office:value-type="string" table:style-name="tablecell">
            <text:p text:style-name="tablealignleft"> <text:a xlink:type="simple" xlink:href="https://subtitles.pads.ccc.de/31c3-Nachbearbeitung" text:style-name="Internet_20_link" text:visited-style-name="Visited_20_Internet_20_Link">https://subtitles.pads.ccc.de/31c3-Nachbearbeitung</text:a> </text:p>
          </table:table-cell>
          <table:table-cell office:value-type="string" table:style-name="tablecell">
            <text:p text:style-name="tablealignleft"> Nachbereitungsmumble vom 31c3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23::13:18</meta:creation-date>
    <dc:creator>Generated</dc:creator>
    <dc:date>2026-09-10T23::13:18</dc:date>
    <dc:language>en-US</dc:language>
    <meta:editing-cycles>1</meta:editing-cycles>
    <meta:editing-duration>PT0S</meta:editing-duration>
    <dc:title>events:31c3:subtitles</dc:title>
  </office:meta>
</office:document-meta>
</file>