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03848c2628bc844d4b702adf3c4a7e.png"/>
  <manifest:file-entry manifest:media-type="image/png" manifest:full-path="Pictures/9c0404d86366d2a2c9c3262941d6246b.png"/>
  <manifest:file-entry manifest:media-type="image/png" manifest:full-path="Pictures/806d383fc6c3730f96d86f981672da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vents:31c3:op"/><text:bookmark-start text:name="__RefHeading___graphs_1"/><text:bookmark-start text:name="graphs"/>Graphs<text:bookmark-end text:name="__RefHeading___graphs_1"/><text:bookmark-end text:name="graphs"/></text:h>
      <text:p text:style-name="Text_20_body"><draw:frame draw:style-name="media" draw:name="0" text:anchor-type="as-char" draw:z-index="0" svg:width="33.866666666667cm" style:rel-width="100%" svg:height="12.7cm" style:rel-height="scale"><draw:image xlink:href="Pictures/7003848c2628bc844d4b702adf3c4a7e.png" xlink:type="simple" xlink:show="embed" xlink:actuate="onLoad"/></draw:frame>
<draw:frame draw:style-name="media" draw:name="1" text:anchor-type="as-char" draw:z-index="1" svg:width="33.866666666667cm" style:rel-width="100%" svg:height="12.7cm" style:rel-height="scale"><draw:image xlink:href="Pictures/9c0404d86366d2a2c9c3262941d6246b.png" xlink:type="simple" xlink:show="embed" xlink:actuate="onLoad"/></draw:frame>
<draw:frame draw:style-name="media" draw:name="2" text:anchor-type="as-char" draw:z-index="2" svg:width="33.866666666667cm" style:rel-width="100%" svg:height="14.155208333333cm" style:rel-height="scale"><draw:image xlink:href="Pictures/806d383fc6c3730f96d86f981672daa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33:04</meta:creation-date>
    <dc:creator>Generated</dc:creator>
    <dc:date>2026-09-16T11::33:04</dc:date>
    <dc:language>en-US</dc:language>
    <meta:editing-cycles>1</meta:editing-cycles>
    <meta:editing-duration>PT0S</meta:editing-duration>
    <dc:title>events:31c3:op</dc:title>
  </office:meta>
</office:document-meta>
</file>