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1c3:cdn"/>= 31C3 - Streaming CDN</text:p>
      <text:list text:style-name="List_20_1" text:continue-numbering="false">
        <text:list-item>
          <text:p text:style-name="List_20_1_Content_First"><text:a xlink:type="simple" xlink:href="https://c3voc.de/wiki/events:31c3:cdn:unterstuetzung" text:style-name="Internet_20_link" text:visited-style-name="Visited_20_Internet_20_Link">Unterstützung</text:a></text:p>
        </text:list-item>
        <text:list-item>
          <text:p text:style-name="List_20_1_Content"><text:a xlink:type="simple" xlink:href="https://c3voc.de/wiki/events:31c3:cdn:unterstuetzung:en" text:style-name="Internet_20_link" text:visited-style-name="Visited_20_Internet_20_Link">Unterstützung (en)</text:a></text:p>
        </text:list-item>
        <text:list-item>
          <text:p text:style-name="List_20_1_Content_Last"><text:a xlink:type="simple" xlink:href="https://c3voc.de/wiki/intern:31c3:cdn" text:style-name="Internet_20_link" text:visited-style-name="Visited_20_Internet_20_Link">CDN-Beschreibung</text:a></text:p>
        </text:list-item>
      </text:list>
      <text:p text:style-name="Text_20_body">== Feedback vom 30c3</text:p>
      <text:list text:style-name="List_20_1" text:continue-numbering="false">
        <text:list-item>
          <text:p text:style-name="List_20_1_Content_First">nginx-rtmp mit hls lief besser als erwartet</text:p>
        </text:list-item>
        <text:list-item>
          <text:p text:style-name="List_20_1_Content">icecast mit webm/mp3/opus lief wie erwartet</text:p>
          <text:list text:style-name="List_20_1">
            <text:list-item>
              <text:p text:style-name="List_20_1_Content">700 bis 1000 Leute waren auf diesen Streams</text:p>
            </text:list-item>
            <text:list-item>
              <text:p text:style-name="List_20_1_Content">macht Sinn das weiter zu machen</text:p>
            </text:list-item>
          </text:list>
        </text:list-item>
        <text:list-item>
          <text:p text:style-name="List_20_1_Content">RR-Liste etwas zu groß</text:p>
        </text:list-item>
        <text:list-item>
          <text:p text:style-name="List_20_1_Content">DNS allgemein eher komisch, wollen wir nächstes Jahr komplett selbst machen</text:p>
        </text:list-item>
        <text:list-item>
          <text:p text:style-name="List_20_1_Content">Statistiken</text:p>
          <text:list text:style-name="List_20_1">
            <text:list-item>
              <text:p text:style-name="List_20_1_Content">hat grundsätzlich an Stellen gezählt, hätte aber vorher besser geplant und getestet werden müssen</text:p>
            </text:list-item>
            <text:list-item>
              <text:p text:style-name="List_20_1_Content">Bedarf an mögliche Patches für mehrere Worker/HLS Zählungen kamen erst zu spät</text:p>
            </text:list-item>
          </text:list>
        </text:list-item>
        <text:list-item>
          <text:p text:style-name="List_20_1_Content">Rückmeldungen</text:p>
          <text:list text:style-name="List_20_1">
            <text:list-item>
              <text:p text:style-name="List_20_1_Content">meistens positiv/keine, Ausfälle an kritischen Punkten (zu Beginn, HLS ohne Ton etc. und später zu Hacker Jeopardy) haben aber zur einem eher instabilen Eindruck nach außen geführt</text:p>
            </text:list-item>
            <text:list-item>
              <text:p text:style-name="List_20_1_Content">wirklich stabil lief das alles erst am Tag 2 nachdem wir mit dem NOC packet loss debugged hatten (war auf jeden Fall zu spät)</text:p>
            </text:list-item>
          </text:list>
        </text:list-item>
        <text:list-item>
          <text:p text:style-name="List_20_1_Content">HLS doch lieber auch mit mehr als 10 Minuten zurückspulen bauen</text:p>
          <text:list text:style-name="List_20_1">
            <text:list-item>
              <text:p text:style-name="List_20_1_Content">ggf. extra Relay Kisten mit mehr Speicher</text:p>
            </text:list-item>
          </text:list>
        </text:list-item>
        <text:list-item>
          <text:p text:style-name="List_20_1_Content">CDN-Image</text:p>
          <text:list text:style-name="List_20_1">
            <text:list-item>
              <text:p text:style-name="List_20_1_Content">Server Images waren schon ganz nett, das nächste mal die Benachrichtigung aber eher nicht via Mail sondern z.B. via HTTP</text:p>
            </text:list-item>
            <text:list-item>
              <text:p text:style-name="List_20_1_Content">Mehr Treiber, Netboot-Fähig auch vom USB Stick</text:p>
            </text:list-item>
            <text:list-item>
              <text:p text:style-name="List_20_1_Content_Last">Auch nachfragen bevor die Platte platt gemacht werden soll</text:p>
            </text:list-item>
          </text:list>
        </text:list-item>
      </text:list>
      <text:p text:style-name="Text_20_body"><text:a xlink:type="simple" xlink:href="https://video.pads.ccc.de/30c3-postmortem" text:style-name="Internet_20_link" text:visited-style-name="Visited_20_Internet_20_Link">vgl.</text:a></text:p>
      <text:p text:style-name="Text_20_body">== Mögliche Ziele für den 31c3 im Vergleich zum 30C3</text:p>
      <text:list text:style-name="List_20_1" text:continue-numbering="false">
        <text:list-item>
          <text:p text:style-name="List_20_1_Content_First"><text:span text:style-name="Emphasis">alle</text:span> öffentlichen Dienste auch per IPv6 anbieten</text:p>
        </text:list-item>
        <text:list-item>
          <text:p text:style-name="List_20_1_Content">adaptive HLS Stream der automatisch – je nach Bandbreite –, Audio only, Audio+Slides, Video LQ, Video HQ, Video HD durchschaltet.</text:p>
        </text:list-item>
        <text:list-item>
          <text:p text:style-name="List_20_1_Content_Last">siehe auch Protokolle der allgemeinen Treffen</text:p>
        </text:list-item>
      </text:list>
      <text:p text:style-name="Text_20_body">== Installer-Image
<text:a xlink:type="simple" xlink:href="http://c3voc.de/share/31c3/relay/" text:style-name="Internet_20_link" text:visited-style-name="Visited_20_Internet_20_Link">http://c3voc.de/share/31c3/relay/</text:a></text:p>
      <text:p text:style-name="Text_20_body">== Bandbreitenbedarf
=== Video</text:p>
      <text:p text:style-name="Preformatted_20_Text">2x<text:s text:c="3"/>1mbit H264 HQ<text:line-break/>2x<text:s text:c="3"/>1mbit WebM<text:line-break/><text:s text:c="3"/>----------------<text:line-break/><text:s text:c="5"/>~ 5Mbit * 4 = 20Mbit pro edge relay</text:p>
      <text:p text:style-name="Text_20_body">=== Audio</text:p>
      <text:p text:style-name="Preformatted_20_Text">2x 128kbit Mp3<text:line-break/>2x 96kbit<text:s text:c="2"/>Opus<text:line-break/><text:s text:c="2"/>--------------<text:line-break/><text:s text:c="3"/>~ 0.5 Mbit * 4 = 2Mbit</text:p>
      <text:p text:style-name="Text_20_body">=== HD</text:p>
      <text:p text:style-name="Preformatted_20_Text">2x 3Mbit H264 (geschätzt)<text:line-break/><text:s text:c="3"/>------------<text:line-break/><text:s text:c="3"/>~ 6Mbit * 1 = 6Mbit</text:p>
      <text:p text:style-name="Text_20_body">=== RTMP</text:p>
      <text:p text:style-name="Preformatted_20_Text">2x 3Mbit H264<text:line-break/>2x 1mbit H264 HQ<text:line-break/><text:s text:c="3"/>---------------<text:line-break/><text:s text:c="3"/>~ 8Mbit * 5 = 40Mbit pro edge relay</text:p>
      <text:p text:style-name="Text_20_body"><text:line-break/>=== Icecast</text:p>
      <text:p text:style-name="Preformatted_20_Text">2x 3Mbit<text:s text:c="3"/>Webm<text:line-break/>2x 1mbit<text:s text:c="3"/>WebM<text:line-break/>2x 128kbit Mp3<text:line-break/>2x 96kbit<text:s text:c="2"/>Opus<text:line-break/><text:s text:c="3"/>---------------<text:line-break/><text:s text:c="3"/>6Mbit + 2Mbit + 0.5 * 5 = 43Mbit pro edge rel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16:16</meta:creation-date>
    <dc:creator>Generated</dc:creator>
    <dc:date>2026-09-15T04::16:16</dc:date>
    <dc:language>en-US</dc:language>
    <meta:editing-cycles>1</meta:editing-cycles>
    <meta:editing-duration>PT0S</meta:editing-duration>
    <dc:title>events:31c3:cdn</dc:title>
  </office:meta>
</office:document-meta>
</file>