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1c3:av:abstimmung_av_treffen"/>= Abstimmung: Nächstes SaalAV Treffen</text:p>
      <text:list text:style-name="List_20_1" text:continue-numbering="false">
        <text:list-item/>
      </text:list>
      <text:p text:style-name="Text_20_body">== Abstimmung: 1. SaalAV Treffen (war: 2014-10-23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9:27</meta:creation-date>
    <dc:creator>Generated</dc:creator>
    <dc:date>2026-09-05T02::29:27</dc:date>
    <dc:language>en-US</dc:language>
    <meta:editing-cycles>1</meta:editing-cycles>
    <meta:editing-duration>PT0S</meta:editing-duration>
    <dc:title>events:31c3:av:abstimmung_av_treffen</dc:title>
  </office:meta>
</office:document-meta>
</file>