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ee3e0d3a1b136368ff6e70526936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0c3"/>= 30C3</text:p>
      <text:p text:style-name="Text_20_body">== Kommunikation</text:p>
      <text:list text:style-name="List_20_1" text:continue-numbering="false">
        <text:list-item>
          <text:p text:style-name="List_20_1_Content_First">Asynchron: <text:span text:style-name="Source_20_Text">video -at- lists.ccc.de</text:span> (Maillingliste)</text:p>
        </text:list-item>
        <text:list-item>
          <text:p text:style-name="List_20_1_Content">Synchron: <text:span text:style-name="Source_20_Text">#voc</text:span> im <text:a xlink:type="simple" xlink:href="http://hackint.eu" text:style-name="Internet_20_link" text:visited-style-name="Visited_20_Internet_20_Link">hackint</text:a> (IRC-Channel)</text:p>
        </text:list-item>
        <text:list-item>
          <text:p text:style-name="List_20_1_Content_Last">Periodisch: Mumble, immer Montags um <text:span text:style-name="Strong_20_Emphasis">21:00 Uhr</text:span> auf <text:span text:style-name="Source_20_Text">c3pb.de</text:span> (VoIP chat)</text:p>
        </text:list-item>
      </text:list>
      <text:p text:style-name="Text_20_body">== Termine</text:p>
      <text:p text:style-name="Text_20_body"><text:span text:style-name="Strong_20_Emphasis">Nächstes Treffen</text:span>: 06.01.204 - 18:00 Uhr <text:span text:style-name="Source_20_Text">c3pb.de:64738</text:span> <text:line-break/>
<text:span text:style-name="Strong_20_Emphasis">Arbeitswochenende</text:span>: <text:a xlink:type="simple" xlink:href="https://c3voc.de/wiki/events:30c3:arbeitswochenende-berlin" text:style-name="Internet_20_link" text:visited-style-name="Visited_20_Internet_20_Link">06.12. - 08.12.2013</text:a> <text:line-break/>
<text:span text:style-name="Strong_20_Emphasis">Congress</text:span>: <text:a xlink:type="simple" xlink:href="https://c3voc.de/wiki/events:30c3:cch-anwesenheit" text:style-name="Internet_20_link" text:visited-style-name="Visited_20_Internet_20_Link">30C3 Anwesenheit</text:a></text:p>
      <text:p text:style-name="Text_20_body">=== Pads/Protokolle</text:p>
      <text:list text:style-name="List_20_1" text:continue-numbering="false">
        <text:list-item>
          <text:p text:style-name="List_20_1_Content_First"><text:a xlink:type="simple" xlink:href="https://video.pads.ccc.de/meeting-2013-11-25" text:style-name="Internet_20_link" text:visited-style-name="Visited_20_Internet_20_Link">https://video.pads.ccc.de/meeting-2013-11-25</text:a></text:p>
        </text:list-item>
        <text:list-item>
          <text:p text:style-name="List_20_1_Content"><text:a xlink:type="simple" xlink:href="https://video.pads.ccc.de/meeting-2013-11-18" text:style-name="Internet_20_link" text:visited-style-name="Visited_20_Internet_20_Link">https://video.pads.ccc.de/meeting-2013-11-18</text:a></text:p>
        </text:list-item>
        <text:list-item>
          <text:p text:style-name="List_20_1_Content"><text:a xlink:type="simple" xlink:href="https://video.pads.ccc.de/meeting-2013-11-11" text:style-name="Internet_20_link" text:visited-style-name="Visited_20_Internet_20_Link">https://video.pads.ccc.de/meeting-2013-11-11</text:a></text:p>
        </text:list-item>
        <text:list-item>
          <text:p text:style-name="List_20_1_Content"><text:a xlink:type="simple" xlink:href="https://video.pads.ccc.de/meeting-2013-11-04" text:style-name="Internet_20_link" text:visited-style-name="Visited_20_Internet_20_Link">https://video.pads.ccc.de/meeting-2013-11-04</text:a></text:p>
        </text:list-item>
        <text:list-item>
          <text:p text:style-name="List_20_1_Content"><text:a xlink:type="simple" xlink:href="https://video.pads.ccc.de/meeting-2013-10-28" text:style-name="Internet_20_link" text:visited-style-name="Visited_20_Internet_20_Link">https://video.pads.ccc.de/meeting-2013-10-28</text:a></text:p>
        </text:list-item>
        <text:list-item>
          <text:p text:style-name="List_20_1_Content"><text:a xlink:type="simple" xlink:href="https://video.pads.ccc.de/meeting-2013-10-14" text:style-name="Internet_20_link" text:visited-style-name="Visited_20_Internet_20_Link">https://video.pads.ccc.de/meeting-2013-10-14</text:a></text:p>
        </text:list-item>
        <text:list-item>
          <text:p text:style-name="List_20_1_Content_Last"><text:a xlink:type="simple" xlink:href="https://video.pads.ccc.de/30c3-ideen" text:style-name="Internet_20_link" text:visited-style-name="Visited_20_Internet_20_Link">https://video.pads.ccc.de/30c3-ideen</text:a></text:p>
        </text:list-item>
      </text:list>
      <text:p text:style-name="Text_20_body">== Übersicht
Die Grafik ist leider etwas veraltet, insbesondere das Setup in Saal 1 ist komplett anders als hier angedeutet. (Vgl. <text:a xlink:type="simple" xlink:href="https://c3voc.de/wiki/events:30c3:av" text:style-name="Internet_20_link" text:visited-style-name="Visited_20_Internet_20_Link">30C3 Saal/AV</text:a>)</text:p>
      <text:p text:style-name="Text_20_body"><draw:frame draw:style-name="mediacenter" draw:name="0" text:anchor-type="paragraph" draw:z-index="0" svg:width="18.520833333333cm" style:rel-width="100%" svg:height="12.828729495512cm" style:rel-height="scale"><draw:image xlink:href="Pictures/55ee3e0d3a1b136368ff6e705269367f.png" xlink:type="simple" xlink:show="embed" xlink:actuate="onLoad"/></draw:frame></text:p>
      <text:p text:style-name="Text_20_body">=== Hardware-Liste</text:p>
      <text:list text:style-name="List_20_1" text:continue-numbering="false">
        <text:list-item>
          <text:p text:style-name="List_20_1_Content_First">Tabelle verschoben nach <text:a xlink:type="simple" xlink:href="https://c3voc.de/wiki/events:30c3:hardware" text:style-name="Internet_20_link" text:visited-style-name="Visited_20_Internet_20_Link">30C3 Hardware</text:a></text:p>
        </text:list-item>
        <text:list-item>
          <text:p text:style-name="List_20_1_Content"><text:a xlink:type="simple" xlink:href="https://video.pads.ccc.de/meeting-2013-10-28" text:style-name="Internet_20_link" text:visited-style-name="Visited_20_Internet_20_Link">Hardware FeM</text:a> → <text:span text:style-name="">orange</text:span></text:p>
        </text:list-item>
        <text:list-item>
          <text:p text:style-name="List_20_1_Content"><text:a xlink:type="simple" xlink:href="https://c3voc.de/wiki/intern:inventar" text:style-name="Internet_20_link" text:visited-style-name="Visited_20_Internet_20_Link">Hardware VOC</text:a></text:p>
        </text:list-item>
        <text:list-item>
          <text:p text:style-name="List_20_1_Content_Last"><text:a xlink:type="simple" xlink:href="https://c3voc.de/wiki/intern:30c3:ipliste" text:style-name="Internet_20_link" text:visited-style-name="Visited_20_Internet_20_Link">IP-Liste</text:a></text:p>
        </text:list-item>
      </text:list>
      <text:p text:style-name="Text_20_body">== Team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                                            </text:p>
          </table:table-cell>
          <table:table-cell office:value-type="string" table:style-name="tableheader">
            <text:p text:style-name="Table_20_Heading"> Mitglieder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0c3:av" text:style-name="Internet_20_link" text:visited-style-name="Visited_20_Internet_20_Link"> Saal/AV</text:a>                             </text:p>
          </table:table-cell>
          <table:table-cell office:value-type="string" table:style-name="tablecell">
            <text:p text:style-name="tablealignleft"> <text:a xlink:type="simple" xlink:href="https://c3voc.de/wiki/people:titan21" text:style-name="Internet_20_link" text:visited-style-name="Visited_20_Internet_20_Link">Titan21</text:a>, <text:a xlink:type="simple" xlink:href="https://c3voc.de/wiki/people:andi" text:style-name="Internet_20_link" text:visited-style-name="Visited_20_Internet_20_Link">andi</text:a>, <text:a xlink:type="simple" xlink:href="https://c3voc.de/wiki/people:neofisch" text:style-name="Internet_20_link" text:visited-style-name="Visited_20_Internet_20_Link">NeoFisch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0c3:cdn" text:style-name="Internet_20_link" text:visited-style-name="Visited_20_Internet_20_Link"> CDN / Streaming / Stream-Encoding</text:a>  </text:p>
          </table:table-cell>
          <table:table-cell office:value-type="string" table:style-name="tablecell">
            <text:p text:style-name="tablealignleft"> <text:a xlink:type="simple" xlink:href="https://c3voc.de/wiki/people:meise" text:style-name="Internet_20_link" text:visited-style-name="Visited_20_Internet_20_Link">meise</text:a>, <text:a xlink:type="simple" xlink:href="https://c3voc.de/wiki/people:pylon" text:style-name="Internet_20_link" text:visited-style-name="Visited_20_Internet_20_Link">Pylon</text:a>, <text:a xlink:type="simple" xlink:href="https://c3voc.de/wiki/people:florolf" text:style-name="Internet_20_link" text:visited-style-name="Visited_20_Internet_20_Link">florolf</text:a>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30c3:web" text:style-name="Internet_20_link" text:visited-style-name="Visited_20_Internet_20_Link"> Webseite/Player</text:a>                    </text:p>
          </table:table-cell>
          <table:table-cell office:value-type="string" table:style-name="tablecell">
            <text:p text:style-name="tablealignleft"> <text:a xlink:type="simple" xlink:href="https://c3voc.de/wiki/people:danimo" text:style-name="Internet_20_link" text:visited-style-name="Visited_20_Internet_20_Link">danimo</text:a>, <text:a xlink:type="simple" xlink:href="https://c3voc.de/wiki/people:danny" text:style-name="Internet_20_link" text:visited-style-name="Visited_20_Internet_20_Link">danny</text:a>, <text:a xlink:type="simple" xlink:href="https://c3voc.de/wiki/people:andi" text:style-name="Internet_20_link" text:visited-style-name="Visited_20_Internet_20_Link">andi</text:a>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0c3:pp" text:style-name="Internet_20_link" text:visited-style-name="Visited_20_Internet_20_Link"> Postprocessing / Recording</text:a>          </text:p>
          </table:table-cell>
          <table:table-cell office:value-type="string" table:style-name="tablecell">
            <text:p text:style-name="tablealignleft"> <text:a xlink:type="simple" xlink:href="https://c3voc.de/wiki/people:atze" text:style-name="Internet_20_link" text:visited-style-name="Visited_20_Internet_20_Link">atze</text:a>, <text:a xlink:type="simple" xlink:href="https://c3voc.de/wiki/people:texec" text:style-name="Internet_20_link" text:visited-style-name="Visited_20_Internet_20_Link">texec</text:a>, <text:a xlink:type="simple" xlink:href="https://c3voc.de/wiki/people:derpeter" text:style-name="Internet_20_link" text:visited-style-name="Visited_20_Internet_20_Link">derpeter</text:a>, <text:a xlink:type="simple" xlink:href="https://c3voc.de/wiki/people:pegro" text:style-name="Internet_20_link" text:visited-style-name="Visited_20_Internet_20_Link">pegro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30c3:op" text:style-name="Internet_20_link" text:visited-style-name="Visited_20_Internet_20_Link"> Operation</text:a>                           </text:p>
          </table:table-cell>
          <table:table-cell office:value-type="string" table:style-name="tablecell">
            <text:p text:style-name="tablealignleft"> <text:a xlink:type="simple" xlink:href="https://c3voc.de/wiki/people:meise" text:style-name="Internet_20_link" text:visited-style-name="Visited_20_Internet_20_Link">meise</text:a>, <text:a xlink:type="simple" xlink:href="https://c3voc.de/wiki/people:bjoern" text:style-name="Internet_20_link" text:visited-style-name="Visited_20_Internet_20_Link">bjoern</text:a>, <text:a xlink:type="simple" xlink:href="https://c3voc.de/wiki/people:florolf" text:style-name="Internet_20_link" text:visited-style-name="Visited_20_Internet_20_Link">florolf</text:a>, <text:a xlink:type="simple" xlink:href="https://c3voc.de/wiki/people:derpeter" text:style-name="Internet_20_link" text:visited-style-name="Visited_20_Internet_20_Link">derpeter</text:a>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30c3:subs" text:style-name="Internet_20_link" text:visited-style-name="Visited_20_Internet_20_Link"> Subtitles</text:a>                           </text:p>
          </table:table-cell>
          <table:table-cell office:value-type="string" table:style-name="tablecell">
            <text:p text:style-name="tablealignleft"> <text:a xlink:type="simple" xlink:href="https://c3voc.de/wiki/people:percidae" text:style-name="Internet_20_link" text:visited-style-name="Visited_20_Internet_20_Link">Barbara</text:a> </text:p>
          </table:table-cell>
        </table:table-row>
      </table:table>
      <text:p text:style-name="Text_20_body">== Aufgaben</text:p>
      <text:p text:style-name="Text_20_body">Aufgaben der einzelnen Teams sollen vorerst im <text:a xlink:type="simple" xlink:href="https://video.pads.ccc.de/5" text:style-name="Internet_20_link" text:visited-style-name="Visited_20_Internet_20_Link">Pad</text:a> gesammelt werden. Sobald wir eine grobe Übersicht aller Aufgaben haben, wird die Liste in das <text:a xlink:type="simple" xlink:href="https://voc.media.ccc.de/redmine/" text:style-name="Internet_20_link" text:visited-style-name="Visited_20_Internet_20_Link">redmine</text:a> übernommen und in einen Zeitplan übernommen.</text:p>
      <text:p text:style-name="Text_20_body">== Links</text:p>
      <text:list text:style-name="List_20_1" text:continue-numbering="false">
        <text:list-item>
          <text:p text:style-name="List_20_1_Content_First"><text:a xlink:type="simple" xlink:href="http://dudle.jmt.gr/C3VOC-30C3/" text:style-name="Internet_20_link" text:visited-style-name="Visited_20_Internet_20_Link"> congress dudle</text:a> - Erste Verfügbarkeitsanfrage an Personen</text:p>
        </text:list-item>
        <text:list-item>
          <text:p text:style-name="List_20_1_Content"><text:a xlink:type="simple" xlink:href="https://video.pads.ccc.de/30c3-fragen-cch" text:style-name="Internet_20_link" text:visited-style-name="Visited_20_Internet_20_Link">Fragen ans CCH</text:a></text:p>
        </text:list-item>
        <text:list-item>
          <text:p text:style-name="List_20_1_Content_Last"><text:a xlink:type="simple" xlink:href="https://c3voc.de/wiki/events:30c3:recording-fixes" text:style-name="Internet_20_link" text:visited-style-name="Visited_20_Internet_20_Link">Recoding Fix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05:27</meta:creation-date>
    <dc:creator>Generated</dc:creator>
    <dc:date>2026-09-16T18::05:27</dc:date>
    <dc:language>en-US</dc:language>
    <meta:editing-cycles>1</meta:editing-cycles>
    <meta:editing-duration>PT0S</meta:editing-duration>
    <dc:title>events:30c3</dc:title>
  </office:meta>
</office:document-meta>
</file>