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0c3:recording-fixes"/><text:bookmark-start text:name="__RefHeading___recording_fixes_remarks_1"/><text:bookmark-start text:name="recording_fixes_remarks"/>Recording fixes / remarks<text:bookmark-end text:name="__RefHeading___recording_fixes_remarks_1"/><text:bookmark-end text:name="recording_fixes_remarks"/></text:h>
      <text:h text:style-name="Heading_20_2" text:outline-level="2"><text:bookmark-start text:name="__RefHeading___doppelte_videos_2"/><text:bookmark-start text:name="doppelte_videos"/>Doppelte videos<text:bookmark-end text:name="__RefHeading___doppelte_videos_2"/><text:bookmark-end text:name="doppelte_videos"/></text:h>
      <text:list text:style-name="List_20_1" text:continue-numbering="false">
        <text:list-item>
          <text:p text:style-name="List_20_1_Content_First">30c3-5293-en-de-Dead_Man_Edition_h264-hq.mp4</text:p>
        </text:list-item>
        <text:list-item>
          <text:p text:style-name="List_20_1_Content_Last">30c3-5293-de-en-Dead_Man_Edition_h264-hq.mp4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9::46:37</meta:creation-date>
    <dc:creator>Generated</dc:creator>
    <dc:date>2026-08-12T09::46:37</dc:date>
    <dc:language>en-US</dc:language>
    <meta:editing-cycles>1</meta:editing-cycles>
    <meta:editing-duration>PT0S</meta:editing-duration>
    <dc:title>events:30c3:recording-fixes</dc:title>
  </office:meta>
</office:document-meta>
</file>