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aa05b459a340c5354b59e81a029d5b.png"/>
  <manifest:file-entry manifest:media-type="image/png" manifest:full-path="Pictures/636dd7a4c1fc71560d04269df37e4e5a.png"/>
  <manifest:file-entry manifest:media-type="image/png" manifest:full-path="Pictures/39ddd7d2dacc53dce3cce28af3218631.png"/>
  <manifest:file-entry manifest:media-type="image/png" manifest:full-path="Pictures/67e79bf54a0c8d0482691fb613f27f8a.png"/>
  <manifest:file-entry manifest:media-type="image/png" manifest:full-path="Pictures/7df17f5dda659066ae03c2acc98d5b32.png"/>
  <manifest:file-entry manifest:media-type="image/png" manifest:full-path="Pictures/fa7784df2bcfa6f72519780c7cf8bf3e.png"/>
  <manifest:file-entry manifest:media-type="image/png" manifest:full-path="Pictures/c5708e4c16bba137e8fd04b64850f46e.png"/>
  <manifest:file-entry manifest:media-type="image/png" manifest:full-path="Pictures/8e4b6e447c14b596012ac81361a15ece.png"/>
  <manifest:file-entry manifest:media-type="image/png" manifest:full-path="Pictures/c7f4fe2868114d29469a46f9e36871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0c3:av"/>= 30C3 Saal/AV</text:p>
      <text:p text:style-name="Text_20_body">Pads</text:p>
      <text:list text:style-name="List_20_1" text:continue-numbering="false">
        <text:list-item>
          <text:p text:style-name="List_20_1_Content_First">Kabellängen <text:a xlink:type="simple" xlink:href="https://video.pads.ccc.de/30c3-saalav" text:style-name="Internet_20_link" text:visited-style-name="Visited_20_Internet_20_Link">https://video.pads.ccc.de/30c3-saalav</text:a></text:p>
        </text:list-item>
        <text:list-item>
          <text:p text:style-name="List_20_1_Content_Last">Howto VOC Saal Koordinator <text:a xlink:type="simple" xlink:href="https://video.pads.ccc.de/30c3-voc-saal-koord" text:style-name="Internet_20_link" text:visited-style-name="Visited_20_Internet_20_Link">https://video.pads.ccc.de/30c3-voc-saal-koord</text:a></text:p>
        </text:list-item>
      </text:list>
      <text:p text:style-name="Text_20_body">== Beamer-Übersicht</text:p>
      <text:p text:style-name="Text_20_body">Produktionsauflösung war bis auf Saal 6 jeweils 1080p50. Die Beamer scalen dann ggf. entsprechend runter. In Saal 6 mussten wir wegen dem Beamer auf WXGA (1366×768) gehe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</text:p>
          </table:table-cell>
          <table:table-cell office:value-type="string" table:style-name="tableheader">
            <text:p text:style-name="Table_20_Heading"> Typ </text:p>
          </table:table-cell>
          <table:table-cell office:value-type="string" table:style-name="tableheader">
            <text:p text:style-name="Table_20_Heading"> native Auflösung </text:p>
          </table:table-cell>
          <table:table-cell office:value-type="string" table:style-name="tableheader">
            <text:p text:style-name="Table_20_Heading"> Lumen </text:p>
          </table:table-cell>
        </table:table-row>
        <table:table-row>
          <table:table-cell office:value-type="string" table:style-name="tablecell">
            <text:p text:style-name="tablealignleft"> Saal 1 </text:p>
          </table:table-cell>
          <table:table-cell office:value-type="string" table:style-name="tablecell">
            <text:p text:style-name="tablealignleft"> <text:a xlink:type="simple" xlink:href="http://panasonic.net/avc/projector/products/dz21k/specifications.html" text:style-name="Internet_20_link" text:visited-style-name="Visited_20_Internet_20_Link">PT-DZ21K</text:a> </text:p>
          </table:table-cell>
          <table:table-cell office:value-type="string" table:style-name="tablecell">
            <text:p text:style-name="tablealignleft"> 1920 x 1200 </text:p>
          </table:table-cell>
          <table:table-cell office:value-type="string" table:style-name="tablecell">
            <text:p text:style-name="tablealignleft"> 20k </text:p>
          </table:table-cell>
        </table:table-row>
        <table:table-row>
          <table:table-cell office:value-type="string" table:style-name="tablecell">
            <text:p text:style-name="tablealignleft"> Saal 2 </text:p>
          </table:table-cell>
          <table:table-cell office:value-type="string" table:style-name="tablecell">
            <text:p text:style-name="tablealignleft"> <text:a xlink:type="simple" xlink:href="http://www.panasonic.de/html/de_DE/Produkte/Produkt-Archiv/PT-D12000E/%C3%9Cbersicht/1428791/index.html" text:style-name="Internet_20_link" text:visited-style-name="Visited_20_Internet_20_Link">PT-D12000E</text:a>  </text:p>
          </table:table-cell>
          <table:table-cell office:value-type="string" table:style-name="tablecell">
            <text:p text:style-name="tablealignleft"> 1400 x 1050 </text:p>
          </table:table-cell>
          <table:table-cell office:value-type="string" table:style-name="tablecell">
            <text:p text:style-name="tablealignleft"> 12k </text:p>
          </table:table-cell>
        </table:table-row>
        <table:table-row>
          <table:table-cell office:value-type="string" table:style-name="tablecell">
            <text:p text:style-name="tablealignleft"> Saal G </text:p>
          </table:table-cell>
          <table:table-cell office:value-type="string" table:style-name="tablecell">
            <text:p text:style-name="tablealignleft"> <text:a xlink:type="simple" xlink:href="http://www.panasonic.de/html/de_DE/Produkte/Produkt-Archiv/PT-D12000E/%C3%9Cbersicht/1428791/index.html" text:style-name="Internet_20_link" text:visited-style-name="Visited_20_Internet_20_Link">PT-D12000E</text:a>  </text:p>
          </table:table-cell>
          <table:table-cell office:value-type="string" table:style-name="tablecell">
            <text:p text:style-name="tablealignleft"> 1400 x 1050 </text:p>
          </table:table-cell>
          <table:table-cell office:value-type="string" table:style-name="tablecell">
            <text:p text:style-name="tablealignleft"> 12k </text:p>
          </table:table-cell>
        </table:table-row>
        <table:table-row>
          <table:table-cell office:value-type="string" table:style-name="tablecell">
            <text:p text:style-name="tablealignleft"> Saal 6 </text:p>
          </table:table-cell>
          <table:table-cell office:value-type="string" table:style-name="tablecell">
            <text:p text:style-name="tablealignleft"> <text:a xlink:type="simple" xlink:href="http://www.panasonic.de/html/de_DE/Produkte/Produkt-Archiv/PT-D5700E/%C3%9Cbersicht/1594387/index.html" text:style-name="Internet_20_link" text:visited-style-name="Visited_20_Internet_20_Link">PT-D5700E</text:a> </text:p>
          </table:table-cell>
          <table:table-cell office:value-type="string" table:style-name="tablecell">
            <text:p text:style-name="tablealignleft"> 1024 x 768 </text:p>
          </table:table-cell>
          <table:table-cell office:value-type="string" table:style-name="tablecell">
            <text:p text:style-name="tablealignleft"> 6k </text:p>
          </table:table-cell>
        </table:table-row>
      </table:table>
      <text:p text:style-name="Text_20_body">== Saal 1
<draw:frame draw:style-name="media" draw:name="0" text:anchor-type="as-char" draw:z-index="0" svg:width="21.166666666667cm" style:rel-width="100%" svg:height="14.974933409437cm" style:rel-height="scale"><draw:image xlink:href="Pictures/d2aa05b459a340c5354b59e81a029d5b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5.282925407925cm" style:rel-height="scale"><draw:image xlink:href="Pictures/636dd7a4c1fc71560d04269df37e4e5a.png" xlink:type="simple" xlink:show="embed" xlink:actuate="onLoad"/></draw:frame></text:p>
      <text:p text:style-name="Text_20_body"><draw:frame draw:style-name="media" draw:name="2" text:anchor-type="as-char" draw:z-index="2" svg:width="21.166666666667cm" style:rel-width="100%" svg:height="17.539913159653cm" style:rel-height="scale"><draw:image xlink:href="Pictures/39ddd7d2dacc53dce3cce28af3218631.png" xlink:type="simple" xlink:show="embed" xlink:actuate="onLoad"/></draw:frame></text:p>
      <text:p text:style-name="Text_20_body">== Saal 2
<draw:frame draw:style-name="media" draw:name="3" text:anchor-type="as-char" draw:z-index="3" svg:width="21.166666666667cm" style:rel-width="100%" svg:height="14.974933409437cm" style:rel-height="scale"><draw:image xlink:href="Pictures/67e79bf54a0c8d0482691fb613f27f8a.png" xlink:type="simple" xlink:show="embed" xlink:actuate="onLoad"/></draw:frame></text:p>
      <text:p text:style-name="Text_20_body"><draw:frame draw:style-name="media" draw:name="4" text:anchor-type="as-char" draw:z-index="4" svg:width="21.166666666667cm" style:rel-width="100%" svg:height="15.282925407925cm" style:rel-height="scale"><draw:image xlink:href="Pictures/7df17f5dda659066ae03c2acc98d5b32.png" xlink:type="simple" xlink:show="embed" xlink:actuate="onLoad"/></draw:frame></text:p>
      <text:p text:style-name="Text_20_body">== Saal G
<draw:frame draw:style-name="media" draw:name="5" text:anchor-type="as-char" draw:z-index="5" svg:width="21.166666666667cm" style:rel-width="100%" svg:height="14.974933409437cm" style:rel-height="scale"><draw:image xlink:href="Pictures/fa7784df2bcfa6f72519780c7cf8bf3e.png" xlink:type="simple" xlink:show="embed" xlink:actuate="onLoad"/></draw:frame></text:p>
      <text:p text:style-name="Text_20_body">== Saal 6
<draw:frame draw:style-name="media" draw:name="6" text:anchor-type="as-char" draw:z-index="6" svg:width="21.166666666667cm" style:rel-width="100%" svg:height="14.974933409437cm" style:rel-height="scale"><draw:image xlink:href="Pictures/c5708e4c16bba137e8fd04b64850f46e.png" xlink:type="simple" xlink:show="embed" xlink:actuate="onLoad"/></draw:frame></text:p>
      <text:p text:style-name="Text_20_body"><draw:frame draw:style-name="media" draw:name="7" text:anchor-type="as-char" draw:z-index="7" svg:width="21.166666666667cm" style:rel-width="100%" svg:height="13.266171328671cm" style:rel-height="scale"><draw:image xlink:href="Pictures/8e4b6e447c14b596012ac81361a15ece.png" xlink:type="simple" xlink:show="embed" xlink:actuate="onLoad"/></draw:frame></text:p>
      <text:p text:style-name="Text_20_body">== Einspeisung ins lokale TV-Netz
<draw:frame draw:style-name="media" draw:name="8" text:anchor-type="as-char" draw:z-index="8" svg:width="21.166666666667cm" style:rel-width="100%" svg:height="14.974933409437cm" style:rel-height="scale"><draw:image xlink:href="Pictures/c7f4fe2868114d29469a46f9e368713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1::15:04</meta:creation-date>
    <dc:creator>Generated</dc:creator>
    <dc:date>2026-08-15T01::15:04</dc:date>
    <dc:language>en-US</dc:language>
    <meta:editing-cycles>1</meta:editing-cycles>
    <meta:editing-duration>PT0S</meta:editing-duration>
    <dc:title>events:30c3:av</dc:title>
  </office:meta>
</office:document-meta>
</file>