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rfa:cccb"/><text:bookmark-start text:name="__RefHeading___cccb_erfa_setup_1"/><text:bookmark-start text:name="cccb_erfa_setup"/>CCCB Erfa Setup<text:bookmark-end text:name="__RefHeading___cccb_erfa_setup_1"/><text:bookmark-end text:name="cccb_erfa_setup"/></text:h>
      <text:p text:style-name="Text_20_body">Das CCCB-Setup ist innerhalb des VOC-Setups als virtueller Raum 23 integriert. Das erleichtert unter anderem die Provisionierung mit Ansible. Damit ergeben sich folgende Parameter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IP             </text:p>
          </table:table-cell>
          <table:table-cell office:value-type="string" table:style-name="tableheader">
            <text:p text:style-name="Table_20_Heading"> Beschreibung              </text:p>
          </table:table-cell>
        </table:table-row>
        <table:table-row>
          <table:table-cell office:value-type="string" table:style-name="tablecell">
            <text:p text:style-name="tablealignleft"> 10.73.23.0/24  </text:p>
          </table:table-cell>
          <table:table-cell office:value-type="string" table:style-name="tablecell">
            <text:p text:style-name="tablealignleft"> CCCB-VOC Range            </text:p>
          </table:table-cell>
        </table:table-row>
        <table:table-row>
          <table:table-cell office:value-type="string" table:style-name="tablecell">
            <text:p text:style-name="tablealignleft"> 10.73.23.3     </text:p>
          </table:table-cell>
          <table:table-cell office:value-type="string" table:style-name="tablecell">
            <text:p text:style-name="tablealignleft"> encoder-cccb (encoder23)  </text:p>
          </table:table-cell>
        </table:table-row>
        <table:table-row>
          <table:table-cell office:value-type="string" table:style-name="tablecell">
            <text:p text:style-name="tablealignleft"> 10.37.23.201   </text:p>
          </table:table-cell>
          <table:table-cell office:value-type="string" table:style-name="tablecell">
            <text:p text:style-name="tablealignleft"> router-voc-cccb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30:09</meta:creation-date>
    <dc:creator>Generated</dc:creator>
    <dc:date>2026-08-12T09::30:09</dc:date>
    <dc:language>en-US</dc:language>
    <meta:editing-cycles>1</meta:editing-cycles>
    <meta:editing-duration>PT0S</meta:editing-duration>
    <dc:title>erfa:cccb</dc:title>
  </office:meta>
</office:document-meta>
</file>