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u:decklink-tools"/>= Software to interact with DeckLink Cards
== BMD Tools</text:p>
      <text:p text:style-name="Text_20_body">Read from DeckLink card with bmdcapture</text:p>
      <text:p text:style-name="Preformatted_20_Text">bmdcapture -m 2 -A 1 -V 1 -F nut -f pipe:1</text:p>
      <text:p text:style-name="Text_20_body">see bmdcapture -f for supported modes and inputs
== Gstreamer</text:p>
      <text:p text:style-name="Text_20_body">Read from a DeckLink Card and feed it to voctomix</text:p>
      <text:p text:style-name="Preformatted_20_Text">gst-launch-1.0 -v decklinkvideosrc mode=1080i50 connection=hdmi <text:line-break/><text:s text:c="20"/>device-number=1 ! progressreport ! matroskamux ! tcpserversink port=10000 host=0.0.0.0</text:p>
      <text:p text:style-name="Text_20_body">== FFMPEG
<text:a xlink:type="simple" xlink:href="https://www.ffmpeg.org/ffmpeg-devices.html#decklink" text:style-name="Internet_20_link" text:visited-style-name="Visited_20_Internet_20_Link"> ffmpeg documentation</text:a></text:p>
      <text:p text:style-name="Text_20_body">List DeckLink cards in a machine</text:p>
      <text:p text:style-name="Preformatted_20_Text">ffmpeg -f decklink -list_devices 1 -i dummy</text:p>
      <text:p text:style-name="Text_20_body">Read supported formats from a DeckLink Card</text:p>
      <text:p text:style-name="Preformatted_20_Text">ffmpeg -f decklink -list_formats 1 -i 'DeckLink Mini Recorder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3::57:13</meta:creation-date>
    <dc:creator>Generated</dc:creator>
    <dc:date>2026-09-09T03::57:13</dc:date>
    <dc:language>en-US</dc:language>
    <meta:editing-cycles>1</meta:editing-cycles>
    <meta:editing-duration>PT0S</meta:editing-duration>
    <dc:title>docu:decklink-tools</dc:title>
  </office:meta>
</office:document-meta>
</file>