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ecisions:template"/>Inspiriert von <text:a xlink:type="simple" xlink:href="https://adr.github.io/madr/" text:style-name="Internet_20_link" text:visited-style-name="Visited_20_Internet_20_Link">https://adr.github.io/madr/</text:a> hier mal ein Versuch um auf eine neue Art gemeinsam Entscheidungen zu fällen und diese dabei auch sinnvoll zu dokumentieren.</text:p>
      <text:p text:style-name="Text_20_body">= {short title of solved problem and solution}</text:p>
      <text:p text:style-name="Text_20_body">== Context and Problem Statement</text:p>
      <text:p text:style-name="Text_20_body">{Describe the context and problem statement, e.g., in free form using two to three sentences or in the form of an illustrative story.
You may want to articulate the problem in form of a question and add links to collaboration boards or issue management systems.}</text:p>
      <text:p text:style-name="Text_20_body">
== Decision Drivers</text:p>
      <text:list text:style-name="List_20_1" text:continue-numbering="false">
        <text:list-item>
          <text:p text:style-name="List_20_1_Content_First">{decision driver 1, e.g., a force, facing concern, …}</text:p>
        </text:list-item>
        <text:list-item>
          <text:p text:style-name="List_20_1_Content">{decision driver 2, e.g., a force, facing concern, …}</text:p>
        </text:list-item>
        <text:list-item>
          <text:p text:style-name="List_20_1_Content_Last">… </text:p>
        </text:list-item>
      </text:list>
      <text:p text:style-name="Text_20_body">== Considered Options</text:p>
      <text:list text:style-name="List_20_1" text:continue-numbering="false">
        <text:list-item>
          <text:p text:style-name="List_20_1_Content_First">{title of option 1}</text:p>
        </text:list-item>
        <text:list-item>
          <text:p text:style-name="List_20_1_Content">{title of option 2}</text:p>
        </text:list-item>
        <text:list-item>
          <text:p text:style-name="List_20_1_Content">{title of option 3}</text:p>
        </text:list-item>
        <text:list-item>
          <text:p text:style-name="List_20_1_Content_Last">… </text:p>
        </text:list-item>
      </text:list>
      <text:p text:style-name="Text_20_body">== Decision Outcome</text:p>
      <text:p text:style-name="Text_20_body">Chosen option: “{title of option 1}”, because
{justification. e.g., only option, which meets k.o. criterion decision driver | which resolves force {force} | … | comes out best (see below)}.</text:p>
      <text:p text:style-name="Text_20_body">
=== Consequences</text:p>
      <text:list text:style-name="List_20_1" text:continue-numbering="false">
        <text:list-item>
          <text:p text:style-name="List_20_1_Content_First">(+) because {positive consequence, e.g., improvement of one or more desired qualities, …}</text:p>
        </text:list-item>
        <text:list-item>
          <text:p text:style-name="List_20_1_Content">(-) because {negative consequence, e.g., compromising one or more desired qualities, …}</text:p>
        </text:list-item>
        <text:list-item>
          <text:p text:style-name="List_20_1_Content_Last">… </text:p>
        </text:list-item>
      </text:list>
      <text:p text:style-name="Text_20_body">
== Validation</text:p>
      <text:p text:style-name="Text_20_body">{describe how the implementation of/compliance with the ADR is validated. E.g., by a review or an ArchUnit test}</text:p>
      <text:p text:style-name="Text_20_body">
== Pros and Cons of the Options</text:p>
      <text:p text:style-name="Text_20_body">=== {title of option 1}</text:p>
      <text:p text:style-name="Text_20_body">
{example | description | pointer to more information | …}</text:p>
      <text:list text:style-name="List_20_1" text:continue-numbering="false">
        <text:list-item>
          <text:p text:style-name="List_20_1_Content_First">(+) because {argument a}</text:p>
        </text:list-item>
        <text:list-item>
          <text:p text:style-name="List_20_1_Content_Last">(+) because {argument b}</text:p>
        </text:list-item>
      </text:list>
      <text:list text:style-name="List_20_1" text:continue-numbering="false">
        <text:list-item>
          <text:p text:style-name="List_20_1_Content_First">Neutral, because {argument c}</text:p>
        </text:list-item>
        <text:list-item>
          <text:p text:style-name="List_20_1_Content">(-) because {argument d}</text:p>
        </text:list-item>
        <text:list-item>
          <text:p text:style-name="List_20_1_Content_Last">… </text:p>
        </text:list-item>
      </text:list>
      <text:p text:style-name="Text_20_body">=== {title of other option}</text:p>
      <text:p text:style-name="Text_20_body">{example | description | pointer to more information | …}</text:p>
      <text:list text:style-name="List_20_1" text:continue-numbering="false">
        <text:list-item>
          <text:p text:style-name="List_20_1_Content_First">(+) because {argument a}</text:p>
        </text:list-item>
        <text:list-item>
          <text:p text:style-name="List_20_1_Content">(+) because {argument b}</text:p>
        </text:list-item>
        <text:list-item>
          <text:p text:style-name="List_20_1_Content">Neutral, because {argument c}</text:p>
        </text:list-item>
        <text:list-item>
          <text:p text:style-name="List_20_1_Content">(-) because {argument d}</text:p>
        </text:list-item>
        <text:list-item>
          <text:p text:style-name="List_20_1_Content_Last">…</text:p>
        </text:list-item>
      </text:list>
      <text:p text:style-name="Text_20_body">
== More Inform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08::57:19</meta:creation-date>
    <dc:creator>Generated</dc:creator>
    <dc:date>2026-08-12T08::57:19</dc:date>
    <dc:language>en-US</dc:language>
    <meta:editing-cycles>1</meta:editing-cycles>
    <meta:editing-duration>PT0S</meta:editing-duration>
    <dc:title>decisions:template</dc:title>
  </office:meta>
</office:document-meta>
</file>