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hat"/>= VOC Chat</text:p>
      <text:p text:style-name="Text_20_body">Neben den (monatlichen) Mumble-Treffen ist Matrix/IRC unser Haupt-Kommunikationsmedium, allerdings benutzen wir das teilweise stark asynchron: Das heißt, die meisten von uns nutzen einen <text:a xlink:type="simple" xlink:href="https://matrix.org" text:style-name="Internet_20_link" text:visited-style-name="Visited_20_Internet_20_Link">Matrix-Client</text:a> wie FluffyChat oder Element oder lassen den IRC Client auf ihrem Server laufen. </text:p>
      <text:p text:style-name="Text_20_body">Der Matrix-Raum <text:a xlink:type="simple" xlink:href="https://matrix.to/#/#public:c3voc.de" text:style-name="Internet_20_link" text:visited-style-name="Visited_20_Internet_20_Link">#public:c3voc.de</text:a> (identisch mit dem IRC-Channel <text:span text:style-name="Source_20_Text">#voc-lounge</text:span> im Hackint) ist unser virtuelles Wohnzimmer. Wenn Du es betrittst, dann ist es nett, kurz ein “Hallo” in die Runde zu werfen. </text:p>
      <text:p text:style-name="Text_20_body">Wenn Du nach 5 Minuten wieder rausgehst, weil Du meinst, dass dort nicht los sei, dann warst Du zu ungeduldig. Wir sind zwar oft den ganzen Tag (und natürlich auch die Nacht) aktiv, aber beide Chatwege nehmen nicht 100% unserer Rechenleistung ein. Wir sind meist nur nebenbei in den Chats, hauptsächlich gehen wir irgendeiner mehr-oder-weniger sinnvollen Beschäftigung nach, Gerüchten zufolge sollen einige sogar versuchen, Geld zu verdienen.</text:p>
      <text:p text:style-name="Text_20_body">== Matrix</text:p>
      <text:p text:style-name="Text_20_body">We are currently using the federated Matrix Network in parallel to IRC communication, if you are “member” of our organisation ask the admins to invite you to the VOC Matrix Space.</text:p>
      <text:p text:style-name="Text_20_body">If you need to create a new account for the Matrix network, please use one of the many homeservers available, e.g. <text:a xlink:type="simple" xlink:href="https://fairydust.space" text:style-name="Internet_20_link" text:visited-style-name="Visited_20_Internet_20_Link">fairydust.space</text:a>. Account registration is integrated into the clients, e.g. <text:a xlink:type="simple" xlink:href="https://fluffychat.im" text:style-name="Internet_20_link" text:visited-style-name="Visited_20_Internet_20_Link">FluffyChat</text:a> or <text:a xlink:type="simple" xlink:href="https://chat.fairydust.space" text:style-name="Internet_20_link" text:visited-style-name="Visited_20_Internet_20_Link">Element</text:a>. We recommend to start with a native client on your mobile device, and then add a web/desktop client to your setup. </text:p>
      <text:p text:style-name="Text_20_body">== Channels</text:p>
      <text:p text:style-name="Text_20_body">There are several IRC/Matrix channels that we're using during and between events to organise ourselves:</text:p>
      <text:list text:style-name="List_20_1" text:continue-numbering="false">
        <text:list-item>
          <text:p text:style-name="List_20_1_Content_First"><text:a xlink:type="simple" xlink:href="https://matrix.to/#/#public:c3voc.de" text:style-name="Internet_20_link" text:visited-style-name="Visited_20_Internet_20_Link">#public:c3voc.de</text:a> aka <text:span text:style-name="Source_20_Text">#voc-lounge</text:span> aka !oQDxiYzvFgfYQvnTHS:hackint.org</text:p>
          <text:list text:style-name="List_20_1">
            <text:list-item>
              <text:p text:style-name="List_20_1_Content">use case: Winkekatzen Bar. Feel free to stay slightly on topic. Here we talk about video streaming, recording and publishing.</text:p>
            </text:list-item>
            <text:list-item>
              <text:p text:style-name="List_20_1_Content">access limitation: none</text:p>
            </text:list-item>
          </text:list>
        </text:list-item>
        <text:list-item>
          <text:p text:style-name="List_20_1_Content"><text:span text:style-name="Source_20_Text">#voc:matrix.org</text:span></text:p>
          <text:list text:style-name="List_20_1">
            <text:list-item>
              <text:p text:style-name="List_20_1_Content">use case: 2nd/3rd Level Support during events, on topic discussions</text:p>
            </text:list-item>
            <text:list-item>
              <text:p text:style-name="List_20_1_Content">access limitation: members of the VOC matrix space</text:p>
            </text:list-item>
          </text:list>
        </text:list-item>
        <text:list-item>
          <text:p text:style-name="List_20_1_Content"><text:span text:style-name="Source_20_Text">#voc-&lt;event&gt;</text:span> @matrix</text:p>
          <text:list text:style-name="List_20_1">
            <text:list-item>
              <text:p text:style-name="List_20_1_Content">use case: 2nd Level Support during specific event</text:p>
            </text:list-item>
            <text:list-item>
              <text:p text:style-name="List_20_1_Content">access limitation: event organisers, event voc members, +members of the VOC matrix space</text:p>
            </text:list-item>
          </text:list>
        </text:list-item>
        <text:list-item>
          <text:p text:style-name="List_20_1_Content"><text:span text:style-name="Source_20_Text">#voc-mixer</text:span></text:p>
          <text:list text:style-name="List_20_1">
            <text:list-item>
              <text:p text:style-name="List_20_1_Content">use case: mixer-channel during events</text:p>
            </text:list-item>
            <text:list-item>
              <text:p text:style-name="List_20_1_Content">access limitation: none</text:p>
            </text:list-item>
          </text:list>
        </text:list-item>
        <text:list-item>
          <text:p text:style-name="List_20_1_Content"><text:span text:style-name="Source_20_Text">#wok</text:span> (Matrix) or <text:span text:style-name="Source_20_Text">#voc-wok</text:span> (IRC)</text:p>
          <text:list text:style-name="List_20_1">
            <text:list-item>
              <text:p text:style-name="List_20_1_Content">use case: monitoring &amp; alerts during events</text:p>
            </text:list-item>
            <text:list-item>
              <text:p text:style-name="List_20_1_Content_Last">access limitation: none</text:p>
            </text:list-item>
          </text:list>
        </text:list-item>
      </text:list>
      <text:p text:style-name="Text_20_body">== IRC</text:p>
      <text:p text:style-name="Text_20_body">=== Grant channel access</text:p>
      <text:p text:style-name="Text_20_body">New user has to register with nickserv <text:a xlink:type="simple" xlink:href="https://hackint.org/services#NickServ" text:style-name="Internet_20_link" text:visited-style-name="Visited_20_Internet_20_Link">https://hackint.org/services#NickServ</text:a></text:p>
      <text:list text:style-name="List_20_1" text:continue-numbering="false">
        <text:list-item>
          <text:p text:style-name="List_20_1_Content_First"><text:span text:style-name="Source_20_Text">/msg NickServ register &lt;password&gt; &lt;email&gt;</text:span></text:p>
        </text:list-item>
        <text:list-item>
          <text:p text:style-name="List_20_1_Content_Last"><text:span text:style-name="Source_20_Text">/msg NickServ identify &lt;password&gt;</text:span></text:p>
        </text:list-item>
      </text:list>
      <text:p text:style-name="Text_20_body">Groupadmin has to invite the user to the group and give rights to invite <text:a xlink:type="simple" xlink:href="https://hackint.org/services#GroupServ" text:style-name="Internet_20_link" text:visited-style-name="Visited_20_Internet_20_Link">https://hackint.org/services#GroupServ</text:a></text:p>
      <text:list text:style-name="List_20_1" text:continue-numbering="false">
        <text:list-item>
          <text:p text:style-name="List_20_1_Content_First"><text:span text:style-name="Source_20_Text">/msg GroupServ invite !voc &lt;nickname&gt;</text:span></text:p>
        </text:list-item>
        <text:list-item>
          <text:p text:style-name="List_20_1_Content_Last"><text:span text:style-name="Source_20_Text">/msg ChanServ flags #voc &lt;nickname&gt; +i</text:span></text:p>
        </text:list-item>
      </text:list>
      <text:p text:style-name="Text_20_body">New user has to join the group</text:p>
      <text:list text:style-name="List_20_1" text:continue-numbering="false">
        <text:list-item>
          <text:p text:style-name="LastListParagraph_List_20_1_Content_First"><text:span text:style-name="Source_20_Text">/msg GroupServ join !voc</text:span></text:p>
        </text:list-item>
      </text:list>
      <text:p text:style-name="Text_20_body">New user has to tell ChanServ to be invited (add to autocmd)</text:p>
      <text:list text:style-name="List_20_1" text:continue-numbering="false">
        <text:list-item>
          <text:p text:style-name="LastListParagraph_List_20_1_Content_First"><text:span text:style-name="Source_20_Text">/msg ChanServ invite #voc</text:span></text:p>
        </text:list-item>
      </text:list>
      <text:p text:style-name="Text_20_body">=== Set channel permissions to !voc group</text:p>
      <text:list text:style-name="List_20_1" text:continue-numbering="false">
        <text:list-item>
          <text:p text:style-name="LastListParagraph_List_20_1_Content_First"><text:span text:style-name="Source_20_Text">/msg ChanServ FLAGS #voc-newchannel !voc +AFRefiorstv</text:span></text:p>
        </text:list-item>
      </text:list>
      <text:p text:style-name="Text_20_body">== Usage of IRC bots</text:p>
      <text:list text:style-name="List_20_1" text:continue-numbering="false">
        <text:list-item>
          <text:p text:style-name="List_20_1_Content_First">viri (matrix)</text:p>
        </text:list-item>
        <text:list-item>
          <text:p text:style-name="List_20_1_Content">gitbot (forgejo)</text:p>
        </text:list-item>
        <text:list-item>
          <text:p text:style-name="List_20_1_Content">mqttwatchdog (mqtt)</text:p>
        </text:list-item>
        <text:list-item>
          <text:p text:style-name="List_20_1_Content">tracker-monitor (tracker)</text:p>
        </text:list-item>
        <text:list-item>
          <text:p text:style-name="List_20_1_Content">fahrplan-monitor (tracker) started with autorun</text:p>
        </text:list-item>
        <text:list-item>
          <text:p text:style-name="List_20_1_Content_Last">http-monitor (tracker) started with autorun</text:p>
        </text:list-item>
      </text:list>
      <text:p text:style-name="Text_20_body">=== viri</text:p>
      <text:p text:style-name="Text_20_body">==== Silencing
Components can be muted:</text:p>
      <text:p text:style-name="Preformatted_20_Text">09:39:20 &lt; florolf&gt; viri: silence system/disk/encoder-danimo for 2 hours<text:line-break/>09:39:20 &lt; viri<text:s text:c="3"/>&gt; ok, silencing component 'system/disk/encoder-danimo' for 2 hours</text:p>
      <text:p text:style-name="Text_20_body">After 10 seconds:</text:p>
      <text:p text:style-name="Preformatted_20_Text">&lt; viri&gt; silence for 'system/disk/encoder-danimo' expired</text:p>
      <text:p text:style-name="Text_20_body">During this time, no messages with the component 'system/disk/encoder-danimo' will be sent out.</text:p>
      <text:p text:style-name="Text_20_body">Deleting silencings:</text:p>
      <text:p text:style-name="Preformatted_20_Text">&lt; florolf&gt; viri: unsilence system/disk/encoder-danimo<text:line-break/>&lt; viri<text:s text:c="3"/>&gt; unsilenced 'system/disk/encoder-danimo'</text:p>
      <text:p text:style-name="Text_20_body">Listing silencings:</text:p>
      <text:p text:style-name="Preformatted_20_Text">&lt; florolf&gt; viri: list silencings<text:line-break/>&lt; viri<text:s text:c="3"/>&gt; currently active silencings (1):<text:line-break/>&lt; viri<text:s text:c="3"/>&gt;<text:s text:c="2"/>- 'system/load/encoder-vm' until Thu Sep<text:s text:c="2"/>1 14:03:51 2016</text:p>
      <text:p text:style-name="Text_20_body">==== ping</text:p>
      <text:p text:style-name="Text_20_body">Is viri still alive?</text:p>
      <text:p text:style-name="Preformatted_20_Text">&lt; meise&gt; viri: ping<text:line-break/>&lt; viri&gt; meise: pong</text:p>
      <text:p text:style-name="Text_20_body">==== watchdog</text:p>
      <text:p text:style-name="Preformatted_20_Text">&lt; meise&gt; viri: watchdog list<text:line-break/>&lt; viri&gt; INFO watchdog: currently watching hosts:</text:p>
      <text:p text:style-name="Text_20_body">==== help</text:p>
      <text:p text:style-name="Text_20_body">Shorthand help command:</text:p>
      <text:p text:style-name="Preformatted_20_Text">&lt; meise&gt; viri: help<text:line-break/>&lt; viri&gt; example commands for viri:<text:line-break/>&lt; viri&gt;<text:s text:c="3"/>* reminder in 10 seconds, make me a sandwitch (, position is important!!1!)<text:line-break/>&lt; viri&gt;<text:s text:c="3"/>* silence system/disk/encoder3 for 10 seconds<text:line-break/>&lt; viri&gt;<text:s text:c="3"/>* unsilence system/disk/encoder3<text:line-break/>&lt; viri&gt; more help: https://c3voc.de/wiki/irc#usage_of_ircbots</text:p>
      <text:p text:style-name="Text_20_body">== Config Snippets</text:p>
      <text:p text:style-name="Text_20_body">autojoin in der irssi network definition: </text:p>
      <text:p text:style-name="Preformatted_20_Text">chatnets = {<text:line-break/><text:s text:c="2"/>hackint = {<text:line-break/><text:s text:c="4"/>type = "IRC";<text:line-break/><text:s text:c="4"/>max_kicks = "1";<text:line-break/><text:s text:c="4"/>max_msgs = "3";<text:line-break/><text:s text:c="4"/>autosendcmd = "/msg -hackint nickserv IDENTIFY $USER $PASSWORD ; /msg chanserv invite #voc ; /join -hackint #voc";<text:line-break/><text:s text:c="4"/>max_whois = "30";<text:line-break/><text:s text:c="2"/>};<text:line-break/>};</text:p>
      <text:p text:style-name="Text_20_body">Autojoin in Quassel:</text:p>
      <text:list text:style-name="List_20_1" text:continue-numbering="false">
        <text:list-item>
          <text:p text:style-name="LastListParagraph_List_20_1_Content_First">in den Eigenschaften des Netzwerks unter Netzwerkdetails unter Befehle, Beim Verbinden auszuführende Befehle:</text:p>
        </text:list-item>
      </text:list>
      <text:p text:style-name="Preformatted_20_Text">/msg chanserv invite #voc<text:line-break/>/msg nickserv ghost YOURNICKNAME<text:line-break/>/join #voc</text:p>
      <text:p text:style-name="Text_20_body">optional:
In den Eigenschaften der Standardidentität unter “Erweitert” kann man ein SSL Client-Zertifikat eintragen, mit dem man sich am IRC-Server/Nickserv authentifiziert. Dann braucht man kein User/Passwo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9::08:25</meta:creation-date>
    <dc:creator>Generated</dc:creator>
    <dc:date>2026-09-15T09::08:25</dc:date>
    <dc:language>en-US</dc:language>
    <meta:editing-cycles>1</meta:editing-cycles>
    <meta:editing-duration>PT0S</meta:editing-duration>
    <dc:title>chat</dc:title>
  </office:meta>
</office:document-meta>
</file>