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7dc6e0cf28944cae17ec5062d65ce1a.svg"/>
  <manifest:file-entry manifest:media-type="image/jpeg" manifest:full-path="Pictures/c0bd4f983f544fe4cc3ac013db525593.jpg"/>
  <manifest:file-entry manifest:media-type="image/jpeg" manifest:full-path="Pictures/c9750dfcc8d441ecc614bffea8319e87.jpg"/>
  <manifest:file-entry manifest:media-type="image/jpeg" manifest:full-path="Pictures/4981a566cb69707eed4434ef5451e5bd.jpg"/>
  <manifest:file-entry manifest:media-type="image/jpeg" manifest:full-path="Pictures/7bc8de88706265b019964eec5468ab2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haosradio"/>== Chaosradio Berlin</text:p>
      <text:p text:style-name="Text_20_body">Das Chaosradio Berlin findet immer am letzten Donnerstag im Monat stat. Es alterniert zwischen Radio Fritz und dem CCCB. Aufgrund von personellen Überschneidungen sind da auch einige Leute vom VOC etwas involviert. <draw:frame draw:style-name="media" draw:name="0" text:anchor-type="as-char" draw:z-index="0" svg:width="" svg:rel-width="100%" svg:height="0cm"><draw:image xlink:href="Pictures/27dc6e0cf28944cae17ec5062d65ce1a.svg" xlink:type="simple" xlink:show="embed" xlink:actuate="onLoad"/></draw:frame></text:p>
      <text:p text:style-name="Text_20_body">== Sendungen</text:p>
      <table:table table:style-name="Table">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Folge                                           </text:p>
          </table:table-cell>
          <table:table-cell office:value-type="string" table:style-name="tableheader">
            <text:p text:style-name="Table_20_Heading">                                Thema </text:p>
          </table:table-cell>
          <table:table-cell office:value-type="string" table:style-name="tableheader">
            <text:p text:style-name="Table_20_Heading">  Datum       </text:p>
          </table:table-cell>
          <table:table-cell office:value-type="string" table:style-name="tableheader">
            <text:p text:style-name="Table_20_Heading"> Redaktion  </text:p>
          </table:table-cell>
          <table:table-cell office:value-type="string" table:style-name="tableheader">
            <text:p text:style-name="Table_20_Heading">  Technik  </text:p>
          </table:table-cell>
          <table:table-cell office:value-type="string" table:style-name="tableheader">
            <text:p text:style-name="Table_20_Heading"> Ort    </text:p>
          </table:table-cell>
          <table:table-cell office:value-type="string" table:style-name="tableheader">
            <text:p text:style-name="Table_20_Heading"> Kommentar                    </text:p>
          </table:table-cell>
          <table:table-cell office:value-type="string" table:style-name="tableheader">
            <text:p text:style-name="Table_20_Heading"> Pad                                                  </text:p>
          </table:table-cell>
          <table:table-cell office:value-type="string" table:style-name="tableheader">
            <text:p text:style-name="Table_20_Heading"> Backup                </text:p>
          </table:table-cell>
          <table:table-cell office:value-type="string" table:style-name="tableheader">
            <text:p text:style-name="Table_20_Heading"> Wiki                    </text:p>
          </table:table-cell>
        </table:table-row>
      </table:table>
      <table:table table:style-name="Table">
        <table:table-column/>
        <table:table-column/>
        <table:table-column/>
        <table:table-column/>
        <table:table-column/>
        <table:table-column/>
        <table:table-column/>
        <table:table-column/>
        <table:table-column/>
        <table:table-column/>
        <table:table-row>
          <table:table-cell office:value-type="string" table:style-name="tablecell">
            <text:p text:style-name="tablealignleft"> <text:a xlink:type="simple" xlink:href="http://chaosradio.ccc.de/cr226.html" text:style-name="Internet_20_link" text:visited-style-name="Visited_20_Internet_20_Link"> CR226</text:a>  </text:p>
          </table:table-cell>
          <table:table-cell office:value-type="string" table:style-name="tablecell"/>
          <table:table-cell office:value-type="string" table:style-name="tablecell">
            <text:p text:style-name="tablealignleft"> 2016-25-08   </text:p>
          </table:table-cell>
          <table:table-cell office:value-type="string" table:style-name="tablecell"/>
          <table:table-cell office:value-type="string" table:style-name="tablecell"/>
          <table:table-cell office:value-type="string" table:style-name="tablecell">
            <text:p text:style-name="tablealignleft"> CCCB   </text:p>
          </table:table-cell>
          <table:table-cell office:value-type="string" table:style-name="tablecell"/>
          <table:table-cell office:value-type="string" table:style-name="tablecell">
            <text:p text:style-name="tablealignleft"> <text:a xlink:type="simple" xlink:href="https://freepad.erdgeist.org/p/CR226" text:style-name="Internet_20_link" text:visited-style-name="Visited_20_Internet_20_Link"> CR226 PAD</text:a>  </text:p>
          </table:table-cell>
          <table:table-cell office:value-type="string" table:style-name="tablecell"/>
          <table:table-cell office:value-type="string" table:style-name="tablecell">
            <text:p text:style-name="tablealignleft"> <text:a xlink:type="simple" xlink:href="https://c3voc.de/wiki/events:cr226"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25.html" text:style-name="Internet_20_link" text:visited-style-name="Visited_20_Internet_20_Link"> CR225</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Fritz  </text:p>
          </table:table-cell>
          <table:table-cell office:value-type="string" table:style-name="tablecell"/>
          <table:table-cell office:value-type="string" table:style-name="tablecell">
            <text:p text:style-name="tablealignleft"> <text:a xlink:type="simple" xlink:href="https://freepad.erdgeist.org/p/CR225" text:style-name="Internet_20_link" text:visited-style-name="Visited_20_Internet_20_Link"> CR225 PAD</text:a>  </text:p>
          </table:table-cell>
          <table:table-cell office:value-type="string" table:style-name="tablecell"/>
          <table:table-cell office:value-type="string" table:style-name="tablecell">
            <text:p text:style-name="tablealignleft"> <text:a xlink:type="simple" xlink:href="https://c3voc.de/wiki/events:cr225"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24.html" text:style-name="Internet_20_link" text:visited-style-name="Visited_20_Internet_20_Link"> CR22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CCCB   </text:p>
          </table:table-cell>
          <table:table-cell office:value-type="string" table:style-name="tablecell"/>
          <table:table-cell office:value-type="string" table:style-name="tablecell">
            <text:p text:style-name="tablealignleft"> <text:a xlink:type="simple" xlink:href="https://freepad.erdgeist.org/p/CR224" text:style-name="Internet_20_link" text:visited-style-name="Visited_20_Internet_20_Link"> CR224 PAD</text:a>  </text:p>
          </table:table-cell>
          <table:table-cell office:value-type="string" table:style-name="tablecell"/>
          <table:table-cell office:value-type="string" table:style-name="tablecell">
            <text:p text:style-name="tablealignleft"> <text:a xlink:type="simple" xlink:href="https://c3voc.de/wiki/events:cr224"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23.html" text:style-name="Internet_20_link" text:visited-style-name="Visited_20_Internet_20_Link"> CR22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Fritz  </text:p>
          </table:table-cell>
          <table:table-cell office:value-type="string" table:style-name="tablecell"/>
          <table:table-cell office:value-type="string" table:style-name="tablecell">
            <text:p text:style-name="tablealignleft"> <text:a xlink:type="simple" xlink:href="https://freepad.erdgeist.org/p/CR223" text:style-name="Internet_20_link" text:visited-style-name="Visited_20_Internet_20_Link"> CR223 PAD</text:a>  </text:p>
          </table:table-cell>
          <table:table-cell office:value-type="string" table:style-name="tablecell"/>
          <table:table-cell office:value-type="string" table:style-name="tablecell">
            <text:p text:style-name="tablealignleft"> <text:a xlink:type="simple" xlink:href="https://c3voc.de/wiki/events:cr223"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22.html" text:style-name="Internet_20_link" text:visited-style-name="Visited_20_Internet_20_Link"> CR222</text:a>  </text:p>
          </table:table-cell>
          <table:table-cell office:value-type="string" table:style-name="tablecell">
            <text:p text:style-name="tablealignleft"> Hacker- und Maker Space              </text:p>
          </table:table-cell>
          <table:table-cell office:value-type="string" table:style-name="tablecell">
            <text:p text:style-name="tablealignleft"> 2016-28-04   </text:p>
          </table:table-cell>
          <table:table-cell office:value-type="string" table:style-name="tablecell"/>
          <table:table-cell office:value-type="string" table:style-name="tablecell"/>
          <table:table-cell office:value-type="string" table:style-name="tablecell">
            <text:p text:style-name="tablealignleft"> CCCB   </text:p>
          </table:table-cell>
          <table:table-cell office:value-type="string" table:style-name="tablecell"/>
          <table:table-cell office:value-type="string" table:style-name="tablecell">
            <text:p text:style-name="tablealignleft"> <text:a xlink:type="simple" xlink:href="https://freepad.erdgeist.org/p/CR222" text:style-name="Internet_20_link" text:visited-style-name="Visited_20_Internet_20_Link"> CR222 PAD</text:a>  </text:p>
          </table:table-cell>
          <table:table-cell office:value-type="string" table:style-name="tablecell"/>
          <table:table-cell office:value-type="string" table:style-name="tablecell">
            <text:p text:style-name="tablealignleft"> <text:a xlink:type="simple" xlink:href="https://c3voc.de/wiki/events:cr222"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21.html" text:style-name="Internet_20_link" text:visited-style-name="Visited_20_Internet_20_Link"> CR221</text:a>  </text:p>
          </table:table-cell>
          <table:table-cell office:value-type="string" table:style-name="tablecell">
            <text:p text:style-name="tablealignleft"> KI? Natural Language Processing?     </text:p>
          </table:table-cell>
          <table:table-cell office:value-type="string" table:style-name="tablecell">
            <text:p text:style-name="tablealignleft"> 2016-31-03   </text:p>
          </table:table-cell>
          <table:table-cell office:value-type="string" table:style-name="tablecell"/>
          <table:table-cell office:value-type="string" table:style-name="tablecell"/>
          <table:table-cell office:value-type="string" table:style-name="tablecell">
            <text:p text:style-name="tablealignleft"> Fritz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c3voc.de/wiki/events:cr221"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20.html" text:style-name="Internet_20_link" text:visited-style-name="Visited_20_Internet_20_Link"> CR220</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c3voc.de/wiki/events:cr220"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19.html" text:style-name="Internet_20_link" text:visited-style-name="Visited_20_Internet_20_Link"> CR21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c3voc.de/wiki/events:cr219"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18.html" text:style-name="Internet_20_link" text:visited-style-name="Visited_20_Internet_20_Link"> CR218</text:a>  </text:p>
          </table:table-cell>
          <table:table-cell office:value-type="string" table:style-name="tablecell">
            <text:p text:style-name="tablealignleft"> Internet of Things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Fritz  </text:p>
          </table:table-cell>
          <table:table-cell office:value-type="string" table:style-name="tablecell"/>
          <table:table-cell office:value-type="string" table:style-name="tablecell">
            <text:p text:style-name="tablealignleft"> <text:a xlink:type="simple" xlink:href="https://freepad.erdgeist.org/p/CR218" text:style-name="Internet_20_link" text:visited-style-name="Visited_20_Internet_20_Link"> CR218 pad</text:a>  </text:p>
          </table:table-cell>
          <table:table-cell office:value-type="string" table:style-name="tablecell"/>
          <table:table-cell office:value-type="string" table:style-name="tablecell">
            <text:p text:style-name="tablealignleft"> <text:a xlink:type="simple" xlink:href="https://c3voc.de/wiki/events:cr218"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17.html" text:style-name="Internet_20_link" text:visited-style-name="Visited_20_Internet_20_Link"> CR217</text:a>  </text:p>
          </table:table-cell>
          <table:table-cell office:value-type="string" table:style-name="tablecell"/>
          <table:table-cell office:value-type="string" table:style-name="tablecell">
            <text:p text:style-name="tablealignleft"> 2015-10-22   </text:p>
          </table:table-cell>
          <table:table-cell office:value-type="string" table:style-name="tablecell"/>
          <table:table-cell office:value-type="string" table:style-name="tablecell"/>
          <table:table-cell office:value-type="string" table:style-name="tablecell">
            <text:p text:style-name="tablealignleft"> CCCB   </text:p>
          </table:table-cell>
          <table:table-cell office:value-type="string" table:style-name="tablecell"/>
          <table:table-cell office:value-type="string" table:style-name="tablecell">
            <text:p text:style-name="tablealignleft"> <text:a xlink:type="simple" xlink:href="https://freepad.erdgeist.org/p/CR217" text:style-name="Internet_20_link" text:visited-style-name="Visited_20_Internet_20_Link"> CR217 pad</text:a>  </text:p>
          </table:table-cell>
          <table:table-cell office:value-type="string" table:style-name="tablecell"/>
          <table:table-cell office:value-type="string" table:style-name="tablecell">
            <text:p text:style-name="tablealignleft"> <text:a xlink:type="simple" xlink:href="https://c3voc.de/wiki/events:cr217"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16.html" text:style-name="Internet_20_link" text:visited-style-name="Visited_20_Internet_20_Link"> CR216</text:a>  </text:p>
          </table:table-cell>
          <table:table-cell office:value-type="string" table:style-name="tablecell">
            <text:p text:style-name="tablealignleft"> Flüchtlinge und Hacker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Fritz  </text:p>
          </table:table-cell>
          <table:table-cell office:value-type="string" table:style-name="tablecell"/>
          <table:table-cell office:value-type="string" table:style-name="tablecell">
            <text:p text:style-name="tablealignleft"> <text:a xlink:type="simple" xlink:href="https://freepad.erdgeist.org/p/CR216" text:style-name="Internet_20_link" text:visited-style-name="Visited_20_Internet_20_Link"> CR216 pad</text:a>  </text:p>
          </table:table-cell>
          <table:table-cell office:value-type="string" table:style-name="tablecell"/>
          <table:table-cell office:value-type="string" table:style-name="tablecell">
            <text:p text:style-name="tablealignleft"> <text:a xlink:type="simple" xlink:href="https://c3voc.de/wiki/cr216"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15.html" text:style-name="Internet_20_link" text:visited-style-name="Visited_20_Internet_20_Link"> CR215</text:a>  </text:p>
          </table:table-cell>
          <table:table-cell office:value-type="string" table:style-name="tablecell">
            <text:p text:style-name="tablealignleft"> Das Chaos Communication Camp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CCCB   </text:p>
          </table:table-cell>
          <table:table-cell office:value-type="string" table:style-name="tablecell"/>
          <table:table-cell office:value-type="string" table:style-name="tablecell">
            <text:p text:style-name="tablealignleft"> <text:a xlink:type="simple" xlink:href="https://freepad.erdgeist.org/p/CR215" text:style-name="Internet_20_link" text:visited-style-name="Visited_20_Internet_20_Link"> CR215 pad</text:a>  </text:p>
          </table:table-cell>
          <table:table-cell office:value-type="string" table:style-name="tablecell"/>
          <table:table-cell office:value-type="string" table:style-name="tablecell">
            <text:p text:style-name="tablealignleft"> <text:a xlink:type="simple" xlink:href="https://c3voc.de/wiki/events:cr215"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14.html" text:style-name="Internet_20_link" text:visited-style-name="Visited_20_Internet_20_Link"> CR214</text:a>  </text:p>
          </table:table-cell>
          <table:table-cell office:value-type="string" table:style-name="tablecell">
            <text:p text:style-name="tablealignleft"> Hackerethik                          </text:p>
          </table:table-cell>
          <table:table-cell office:value-type="string" table:style-name="tablecell">
            <text:p text:style-name="tablealignleft"> 2015-07-30   </text:p>
          </table:table-cell>
          <table:table-cell office:value-type="string" table:style-name="tablecell"/>
          <table:table-cell office:value-type="string" table:style-name="tablecell"/>
          <table:table-cell office:value-type="string" table:style-name="tablecell">
            <text:p text:style-name="tablealignleft"> Fritz  </text:p>
          </table:table-cell>
          <table:table-cell office:value-type="string" table:style-name="tablecell"/>
          <table:table-cell office:value-type="string" table:style-name="tablecell">
            <text:p text:style-name="tablealignleft"> <text:a xlink:type="simple" xlink:href="https://freepad.erdgeist.org/p/CR214" text:style-name="Internet_20_link" text:visited-style-name="Visited_20_Internet_20_Link"> CR214 pad</text:a>  </text:p>
          </table:table-cell>
          <table:table-cell office:value-type="string" table:style-name="tablecell"/>
          <table:table-cell office:value-type="string" table:style-name="tablecell">
            <text:p text:style-name="tablealignleft"> <text:a xlink:type="simple" xlink:href="https://c3voc.de/wiki/cr214"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13.html" text:style-name="Internet_20_link" text:visited-style-name="Visited_20_Internet_20_Link"> CR213</text:a>  </text:p>
          </table:table-cell>
          <table:table-cell office:value-type="string" table:style-name="tablecell">
            <text:p text:style-name="tablealignleft"> Das Internet hinter dem DSL-Router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CCCB   </text:p>
          </table:table-cell>
          <table:table-cell office:value-type="string" table:style-name="tablecell"/>
          <table:table-cell office:value-type="string" table:style-name="tablecell">
            <text:p text:style-name="tablealignleft"> <text:a xlink:type="simple" xlink:href="https://freepad.erdgeist.org/p/CR213" text:style-name="Internet_20_link" text:visited-style-name="Visited_20_Internet_20_Link"> CR213 pad</text:a>  </text:p>
          </table:table-cell>
          <table:table-cell office:value-type="string" table:style-name="tablecell"/>
          <table:table-cell office:value-type="string" table:style-name="tablecell">
            <text:p text:style-name="tablealignleft"> <text:a xlink:type="simple" xlink:href="https://c3voc.de/wiki/events:cr213"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12.html" text:style-name="Internet_20_link" text:visited-style-name="Visited_20_Internet_20_Link"> CR212</text:a>  </text:p>
          </table:table-cell>
          <table:table-cell office:value-type="string" table:style-name="tablecell">
            <text:p text:style-name="tablealignleft"> Snowden Roundup                      </text:p>
          </table:table-cell>
          <table:table-cell office:value-type="string" table:style-name="tablecell">
            <text:p text:style-name="tablealigncenter">  2015-05-28  </text:p>
          </table:table-cell>
          <table:table-cell office:value-type="string" table:style-name="tablecell"/>
          <table:table-cell office:value-type="string" table:style-name="tablecell"/>
          <table:table-cell office:value-type="string" table:style-name="tablecell">
            <text:p text:style-name="tablealignleft"> Fritz  </text:p>
          </table:table-cell>
          <table:table-cell office:value-type="string" table:style-name="tablecell"/>
          <table:table-cell office:value-type="string" table:style-name="tablecell">
            <text:p text:style-name="tablealignleft"> <text:a xlink:type="simple" xlink:href="https://freepad.erdgeist.org/p/CR212" text:style-name="Internet_20_link" text:visited-style-name="Visited_20_Internet_20_Link"> CR212 pad</text:a>  </text:p>
          </table:table-cell>
          <table:table-cell office:value-type="string" table:style-name="tablecell"/>
          <table:table-cell office:value-type="string" table:style-name="tablecell">
            <text:p text:style-name="tablealignleft"> <text:a xlink:type="simple" xlink:href="https://c3voc.de/wiki/cr212"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11.html" text:style-name="Internet_20_link" text:visited-style-name="Visited_20_Internet_20_Link"> CR211</text:a>  </text:p>
          </table:table-cell>
          <table:table-cell office:value-type="string" table:style-name="tablecell">
            <text:p text:style-name="tablealignleft"> Bioinformatik                        </text:p>
          </table:table-cell>
          <table:table-cell office:value-type="string" table:style-name="tablecell">
            <text:p text:style-name="tablealignleft"> 2015-04-30   </text:p>
          </table:table-cell>
          <table:table-cell office:value-type="string" table:style-name="tablecell"/>
          <table:table-cell office:value-type="string" table:style-name="tablecell"/>
          <table:table-cell office:value-type="string" table:style-name="tablecell">
            <text:p text:style-name="tablealignleft"> CCCB   </text:p>
          </table:table-cell>
          <table:table-cell office:value-type="string" table:style-name="tablecell">
            <text:p text:style-name="tablealignleft"> Titel kann sich noch ändern  </text:p>
          </table:table-cell>
          <table:table-cell office:value-type="string" table:style-name="tablecell">
            <text:p text:style-name="tablealignleft"> <text:a xlink:type="simple" xlink:href="https://freepad.erdgeist.org/p/CR211" text:style-name="Internet_20_link" text:visited-style-name="Visited_20_Internet_20_Link"> CR211 pad</text:a>  </text:p>
          </table:table-cell>
          <table:table-cell office:value-type="string" table:style-name="tablecell"/>
          <table:table-cell office:value-type="string" table:style-name="tablecell">
            <text:p text:style-name="tablealignleft"> <text:a xlink:type="simple" xlink:href="https://c3voc.de/wiki/events:cr211"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10.html" text:style-name="Internet_20_link" text:visited-style-name="Visited_20_Internet_20_Link"> CR210</text:a>  </text:p>
          </table:table-cell>
          <table:table-cell office:value-type="string" table:style-name="tablecell">
            <text:p text:style-name="tablealignleft"> Was ist Netzpolitik?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Fritz  </text:p>
          </table:table-cell>
          <table:table-cell office:value-type="string" table:style-name="tablecell"/>
          <table:table-cell office:value-type="string" table:style-name="tablecell">
            <text:p text:style-name="tablealignleft"> <text:a xlink:type="simple" xlink:href="https://freepad.erdgeist.org/p/CR210" text:style-name="Internet_20_link" text:visited-style-name="Visited_20_Internet_20_Link"> CR210 pad</text:a>  </text:p>
          </table:table-cell>
          <table:table-cell office:value-type="string" table:style-name="tablecell">
            <text:p text:style-name="tablealignleft"> <text:a xlink:type="simple" xlink:href="https://c3voc.de/wiki/cr:cr210" text:style-name="Internet_20_link" text:visited-style-name="Visited_20_Internet_20_Link"> backup</text:a>  </text:p>
          </table:table-cell>
          <table:table-cell office:value-type="string" table:style-name="tablecell">
            <text:p text:style-name="tablealignleft"> <text:a xlink:type="simple" xlink:href="https://c3voc.de/wiki/cr210"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09.html" text:style-name="Internet_20_link" text:visited-style-name="Visited_20_Internet_20_Link"> CR209</text:a>  </text:p>
          </table:table-cell>
          <table:table-cell office:value-type="string" table:style-name="tablecell">
            <text:p text:style-name="tablealignleft"> Open-Source-Finanzierung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CCCB   </text:p>
          </table:table-cell>
          <table:table-cell office:value-type="string" table:style-name="tablecell"/>
          <table:table-cell office:value-type="string" table:style-name="tablecell">
            <text:p text:style-name="tablealignleft"> <text:a xlink:type="simple" xlink:href="https://freepad.erdgeist.org/p/CR209" text:style-name="Internet_20_link" text:visited-style-name="Visited_20_Internet_20_Link"> CR209 pad</text:a>  </text:p>
          </table:table-cell>
          <table:table-cell office:value-type="string" table:style-name="tablecell">
            <text:p text:style-name="tablealignleft"> <text:a xlink:type="simple" xlink:href="https://c3voc.de/wiki/cr:cr209" text:style-name="Internet_20_link" text:visited-style-name="Visited_20_Internet_20_Link"> backup</text:a>  </text:p>
          </table:table-cell>
          <table:table-cell office:value-type="string" table:style-name="tablecell">
            <text:p text:style-name="tablealignleft"> <text:a xlink:type="simple" xlink:href="https://c3voc.de/wiki/events:cr209"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08.html" text:style-name="Internet_20_link" text:visited-style-name="Visited_20_Internet_20_Link"> CR208</text:a>  </text:p>
          </table:table-cell>
          <table:table-cell office:value-type="string" table:style-name="tablecell">
            <text:p text:style-name="tablealignleft"> How to make a Congress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Fritz  </text:p>
          </table:table-cell>
          <table:table-cell office:value-type="string" table:style-name="tablecell"/>
          <table:table-cell office:value-type="string" table:style-name="tablecell">
            <text:p text:style-name="tablealignleft"> <text:a xlink:type="simple" xlink:href="https://freepad.erdgeist.org/p/CR208" text:style-name="Internet_20_link" text:visited-style-name="Visited_20_Internet_20_Link"> CR208 pad</text:a>  </text:p>
          </table:table-cell>
          <table:table-cell office:value-type="string" table:style-name="tablecell">
            <text:p text:style-name="tablealignleft"> <text:a xlink:type="simple" xlink:href="https://c3voc.de/wiki/cr:cr208" text:style-name="Internet_20_link" text:visited-style-name="Visited_20_Internet_20_Link"> backup</text:a>  </text:p>
          </table:table-cell>
          <table:table-cell office:value-type="string" table:style-name="tablecell"/>
        </table:table-row>
        <table:table-row>
          <table:table-cell office:value-type="string" table:style-name="tablecell">
            <text:p text:style-name="tablealignleft"> <text:a xlink:type="simple" xlink:href="http://chaosradio.ccc.de/cr207.html" text:style-name="Internet_20_link" text:visited-style-name="Visited_20_Internet_20_Link"> CR207</text:a>  </text:p>
          </table:table-cell>
          <table:table-cell office:value-type="string" table:style-name="tablecell">
            <text:p text:style-name="tablealignleft"> Chaos macht Schule &amp; Jugend hackt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Fritz  </text:p>
          </table:table-cell>
          <table:table-cell office:value-type="string" table:style-name="tablecell"/>
          <table:table-cell office:value-type="string" table:style-name="tablecell">
            <text:p text:style-name="tablealignleft"> <text:a xlink:type="simple" xlink:href="https://freepad.erdgeist.org/p/CR207" text:style-name="Internet_20_link" text:visited-style-name="Visited_20_Internet_20_Link"> CR207 pad</text:a>  </text:p>
          </table:table-cell>
          <table:table-cell office:value-type="string" table:style-name="tablecell">
            <text:p text:style-name="tablealignleft"> <text:a xlink:type="simple" xlink:href="https://c3voc.de/wiki/cr:cr207" text:style-name="Internet_20_link" text:visited-style-name="Visited_20_Internet_20_Link"> backup</text:a>  </text:p>
          </table:table-cell>
          <table:table-cell office:value-type="string" table:style-name="tablecell"/>
        </table:table-row>
        <table:table-row>
          <table:table-cell office:value-type="string" table:style-name="tablecell">
            <text:p text:style-name="tablealignleft"> <text:a xlink:type="simple" xlink:href="http://chaosradio.ccc.de/cr206.html" text:style-name="Internet_20_link" text:visited-style-name="Visited_20_Internet_20_Link"> CR206</text:a>  </text:p>
          </table:table-cell>
          <table:table-cell office:value-type="string" table:style-name="tablecell">
            <text:p text:style-name="tablealignleft"> Basics des Hardware-Hackings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CCCB   </text:p>
          </table:table-cell>
          <table:table-cell office:value-type="string" table:style-name="tablecell"/>
          <table:table-cell office:value-type="string" table:style-name="tablecell">
            <text:p text:style-name="tablealignleft"> <text:a xlink:type="simple" xlink:href="https://freepad.erdgeist.org/p/CR206" text:style-name="Internet_20_link" text:visited-style-name="Visited_20_Internet_20_Link"> CR206 pad</text:a>  </text:p>
          </table:table-cell>
          <table:table-cell office:value-type="string" table:style-name="tablecell">
            <text:p text:style-name="tablealignleft"> <text:a xlink:type="simple" xlink:href="https://c3voc.de/wiki/cr:cr206" text:style-name="Internet_20_link" text:visited-style-name="Visited_20_Internet_20_Link"> backup</text:a>  </text:p>
          </table:table-cell>
          <table:table-cell office:value-type="string" table:style-name="tablecell">
            <text:p text:style-name="tablealignleft"> <text:a xlink:type="simple" xlink:href="https://c3voc.de/wiki/events:cr206"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05.html" text:style-name="Internet_20_link" text:visited-style-name="Visited_20_Internet_20_Link"> CR205</text:a>  </text:p>
          </table:table-cell>
          <table:table-cell office:value-type="string" table:style-name="tablecell">
            <text:p text:style-name="tablealignleft"> Vintage Computing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Fritz  </text:p>
          </table:table-cell>
          <table:table-cell office:value-type="string" table:style-name="tablecell"/>
          <table:table-cell office:value-type="string" table:style-name="tablecell">
            <text:p text:style-name="tablealignleft"> <text:a xlink:type="simple" xlink:href="https://freepad.erdgeist.org/p/CR205" text:style-name="Internet_20_link" text:visited-style-name="Visited_20_Internet_20_Link"> CR205 pad</text:a>  </text:p>
          </table:table-cell>
          <table:table-cell office:value-type="string" table:style-name="tablecell">
            <text:p text:style-name="tablealignleft"> <text:a xlink:type="simple" xlink:href="https://c3voc.de/wiki/cr:cr205" text:style-name="Internet_20_link" text:visited-style-name="Visited_20_Internet_20_Link"> backup</text:a>  </text:p>
          </table:table-cell>
          <table:table-cell office:value-type="string" table:style-name="tablecell"/>
        </table:table-row>
        <table:table-row>
          <table:table-cell office:value-type="string" table:style-name="tablecell">
            <text:p text:style-name="tablealignleft"> <text:a xlink:type="simple" xlink:href="http://chaosradio.ccc.de/cr204.html" text:style-name="Internet_20_link" text:visited-style-name="Visited_20_Internet_20_Link"> CR204</text:a>  </text:p>
          </table:table-cell>
          <table:table-cell office:value-type="string" table:style-name="tablecell">
            <text:p text:style-name="tablealignleft"> Passwörter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CCCB   </text:p>
          </table:table-cell>
          <table:table-cell office:value-type="string" table:style-name="tablecell"/>
          <table:table-cell office:value-type="string" table:style-name="tablecell">
            <text:p text:style-name="tablealignleft"> <text:a xlink:type="simple" xlink:href="https://freepad.erdgeist.org/p/CR204" text:style-name="Internet_20_link" text:visited-style-name="Visited_20_Internet_20_Link"> CR204 pad</text:a>  </text:p>
          </table:table-cell>
          <table:table-cell office:value-type="string" table:style-name="tablecell">
            <text:p text:style-name="tablealignleft"> <text:a xlink:type="simple" xlink:href="https://c3voc.de/wiki/cr:cr204" text:style-name="Internet_20_link" text:visited-style-name="Visited_20_Internet_20_Link"> backup</text:a>  </text:p>
          </table:table-cell>
          <table:table-cell office:value-type="string" table:style-name="tablecell">
            <text:p text:style-name="tablealignleft"> <text:a xlink:type="simple" xlink:href="https://c3voc.de/wiki/events:cr204"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03.html" text:style-name="Internet_20_link" text:visited-style-name="Visited_20_Internet_20_Link"> CR203</text:a>  </text:p>
          </table:table-cell>
          <table:table-cell office:value-type="string" table:style-name="tablecell">
            <text:p text:style-name="tablealignleft"> Freifunk statt Angst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Fritz  </text:p>
          </table:table-cell>
          <table:table-cell office:value-type="string" table:style-name="tablecell"/>
          <table:table-cell office:value-type="string" table:style-name="tablecell">
            <text:p text:style-name="tablealignleft"> <text:a xlink:type="simple" xlink:href="https://freepad.erdgeist.org/p/CR203" text:style-name="Internet_20_link" text:visited-style-name="Visited_20_Internet_20_Link"> CR203 pad</text:a>  </text:p>
          </table:table-cell>
          <table:table-cell office:value-type="string" table:style-name="tablecell">
            <text:p text:style-name="tablealignleft"> <text:a xlink:type="simple" xlink:href="https://c3voc.de/wiki/cr:cr203" text:style-name="Internet_20_link" text:visited-style-name="Visited_20_Internet_20_Link"> backup</text:a>  </text:p>
          </table:table-cell>
          <table:table-cell office:value-type="string" table:style-name="tablecell"/>
        </table:table-row>
        <table:table-row>
          <table:table-cell office:value-type="string" table:style-name="tablecell">
            <text:p text:style-name="tablealignleft"> <text:a xlink:type="simple" xlink:href="http://chaosradio.ccc.de/cr202.html" text:style-name="Internet_20_link" text:visited-style-name="Visited_20_Internet_20_Link"> CR202</text:a>  </text:p>
          </table:table-cell>
          <table:table-cell office:value-type="string" table:style-name="tablecell">
            <text:p text:style-name="tablealignleft"> Ist das schon alles?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CCCB   </text:p>
          </table:table-cell>
          <table:table-cell office:value-type="string" table:style-name="tablecell"/>
          <table:table-cell office:value-type="string" table:style-name="tablecell">
            <text:p text:style-name="tablealignleft"> <text:a xlink:type="simple" xlink:href="https://freepad.erdgeist.org/p/CR202" text:style-name="Internet_20_link" text:visited-style-name="Visited_20_Internet_20_Link"> CR202 pad</text:a>  </text:p>
          </table:table-cell>
          <table:table-cell office:value-type="string" table:style-name="tablecell">
            <text:p text:style-name="tablealignleft"> <text:a xlink:type="simple" xlink:href="https://c3voc.de/wiki/cr:cr202" text:style-name="Internet_20_link" text:visited-style-name="Visited_20_Internet_20_Link"> backup</text:a>  </text:p>
          </table:table-cell>
          <table:table-cell office:value-type="string" table:style-name="tablecell">
            <text:p text:style-name="tablealignleft"> <text:a xlink:type="simple" xlink:href="https://c3voc.de/wiki/events:cr202"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01.html" text:style-name="Internet_20_link" text:visited-style-name="Visited_20_Internet_20_Link"> CR201</text:a> </text:p>
          </table:table-cell>
          <table:table-cell office:value-type="string" table:style-name="tablecell">
            <text:p text:style-name="tablealignleft"> ..und keiner hat's gesehen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Fritz  </text:p>
          </table:table-cell>
          <table:table-cell office:value-type="string" table:style-name="tablecell"/>
          <table:table-cell office:value-type="string" table:style-name="tablecell">
            <text:p text:style-name="tablealignleft"> <text:a xlink:type="simple" xlink:href="https://freepad.erdgeist.org/p/CR201" text:style-name="Internet_20_link" text:visited-style-name="Visited_20_Internet_20_Link"> CR201 pad</text:a> </text:p>
          </table:table-cell>
          <table:table-cell office:value-type="string" table:style-name="tablecell">
            <text:p text:style-name="tablealignleft"> <text:a xlink:type="simple" xlink:href="https://c3voc.de/wiki/cr:cr201" text:style-name="Internet_20_link" text:visited-style-name="Visited_20_Internet_20_Link"> backup</text:a>  </text:p>
          </table:table-cell>
          <table:table-cell office:value-type="string" table:style-name="tablecell">
            <text:p text:style-name="tablealignleft"> <text:a xlink:type="simple" xlink:href="https://c3voc.de/wiki/cr201" text:style-name="Internet_20_link" text:visited-style-name="Visited_20_Internet_20_Link"> wiki</text:a>         </text:p>
          </table:table-cell>
        </table:table-row>
        <table:table-row>
          <table:table-cell office:value-type="string" table:style-name="tablecell">
            <text:p text:style-name="tablealignleft"> <text:a xlink:type="simple" xlink:href="http://chaosradio.ccc.de/cr200.html" text:style-name="Internet_20_link" text:visited-style-name="Visited_20_Internet_20_Link"> CR200</text:a> </text:p>
          </table:table-cell>
          <table:table-cell office:value-type="string" table:style-name="tablecell">
            <text:p text:style-name="tablealignleft"> Der Chaos Computer Club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CCCB   </text:p>
          </table:table-cell>
          <table:table-cell office:value-type="string" table:style-name="tablecell"/>
          <table:table-cell office:value-type="string" table:style-name="tablecell">
            <text:p text:style-name="tablealignleft"> <text:a xlink:type="simple" xlink:href="https://freepad.erdgeist.org/p/CR200" text:style-name="Internet_20_link" text:visited-style-name="Visited_20_Internet_20_Link"> CR200 pad</text:a> </text:p>
          </table:table-cell>
          <table:table-cell office:value-type="string" table:style-name="tablecell">
            <text:p text:style-name="tablealignleft"> <text:a xlink:type="simple" xlink:href="https://c3voc.de/wiki/cr:cr200" text:style-name="Internet_20_link" text:visited-style-name="Visited_20_Internet_20_Link"> backup</text:a>  </text:p>
          </table:table-cell>
          <table:table-cell office:value-type="string" table:style-name="tablecell">
            <text:p text:style-name="tablealignleft"> <text:a xlink:type="simple" xlink:href="https://c3voc.de/wiki/events:cr200" text:style-name="Internet_20_link" text:visited-style-name="Visited_20_Internet_20_Link"> wiki</text:a>  </text:p>
          </table:table-cell>
        </table:table-row>
      </table:table>
      <text:p text:style-name="Text_20_body">== Hardware CCCB</text:p>
      <text:list text:style-name="List_20_1" text:continue-numbering="false">
        <text:list-item>
          <text:p text:style-name="List_20_1_Content_First">Beyerdynamic DT 770 Pro 80 Ohm (4x Kopfhörer)</text:p>
        </text:list-item>
        <text:list-item>
          <text:p text:style-name="List_20_1_Content">Sennheiser MD 421 II inkl. Poppschutz (4x Mikrofone)</text:p>
        </text:list-item>
        <text:list-item>
          <text:p text:style-name="List_20_1_Content">Allen &amp; Heath Qu16 (Mischpult) <text:a xlink:type="simple" xlink:href="https://c3voc.de/wiki/qu-16-user-guide-ap9031_3.pdf" text:style-name="Internet_20_link" text:visited-style-name="Visited_20_Internet_20_Link"> manual</text:a></text:p>
        </text:list-item>
        <text:list-item>
          <text:p text:style-name="List_20_1_Content">Aphex Headpod 4 oder Presonus HP60 (Kopfhörervorverstärker)</text:p>
        </text:list-item>
        <text:list-item>
          <text:p text:style-name="List_20_1_Content">Jünger D02 (Sendelimiter) <text:a xlink:type="simple" xlink:href="https://c3voc.de/wiki/d02_manaul_en_12_060315.pdf" text:style-name="Internet_20_link" text:visited-style-name="Visited_20_Internet_20_Link"> manual</text:a></text:p>
        </text:list-item>
        <text:list-item>
          <text:p text:style-name="List_20_1_Content">Musiktaxi/IP-Streaming (wahrscheinlich Mayah-Hardware)</text:p>
        </text:list-item>
        <text:list-item>
          <text:p text:style-name="List_20_1_Content_Last">diverse Kabel</text:p>
        </text:list-item>
      </text:list>
      <text:p text:style-name="Text_20_body"><draw:frame draw:style-name="media" draw:name="1" text:anchor-type="as-char" draw:z-index="1" svg:width="5.2916666666667cm" style:rel-width="100%" svg:height="7.0555555555556cm" style:rel-height="scale"><draw:image xlink:href="Pictures/c0bd4f983f544fe4cc3ac013db525593.jpg" xlink:type="simple" xlink:show="embed" xlink:actuate="onLoad"/></draw:frame> <draw:frame draw:style-name="media" draw:name="2" text:anchor-type="as-char" draw:z-index="2" svg:width="5.2916666666667cm" style:rel-width="100%" svg:height="7.0555555555556cm" style:rel-height="scale"><draw:image xlink:href="Pictures/c9750dfcc8d441ecc614bffea8319e87.jpg" xlink:type="simple" xlink:show="embed" xlink:actuate="onLoad"/></draw:frame> <draw:frame draw:style-name="media" draw:name="3" text:anchor-type="as-char" draw:z-index="3" svg:width="5.2916666666667cm" style:rel-width="100%" svg:height="3.96875cm" style:rel-height="scale"><draw:image xlink:href="Pictures/4981a566cb69707eed4434ef5451e5bd.jpg" xlink:type="simple" xlink:show="embed" xlink:actuate="onLoad"/></draw:frame> <draw:frame draw:style-name="media" draw:name="4" text:anchor-type="as-char" draw:z-index="4" svg:width="5.2916666666667cm" style:rel-width="100%" svg:height="7.0555555555556cm" style:rel-height="scale"><draw:image xlink:href="Pictures/7bc8de88706265b019964eec5468ab26.jpg" xlink:type="simple" xlink:show="embed" xlink:actuate="onLoad"/></draw:frame></text:p>
      <text:p text:style-name="Text_20_body">== xenim</text:p>
      <text:p text:style-name="Text_20_body">=== (lange!!1!) vor der Sendung</text:p>
      <text:list text:style-name="List_20_1" text:continue-numbering="false">
        <text:list-item>
          <text:p text:style-name="List_20_1_Content_First">Im <text:a xlink:type="simple" xlink:href="https://dashboard.xenim.de/" text:style-name="Internet_20_link" text:visited-style-name="Visited_20_Internet_20_Link">dashboard</text:a> mit dem <text:span text:style-name="Source_20_Text">choasradio-berlin</text:span> Account einloggen (pw im keepass)</text:p>
        </text:list-item>
        <text:list-item>
          <text:p text:style-name="List_20_1_Content_Last">Unter <text:span text:style-name="Source_20_Text">Sendungen</text:span> neue Sendung mit geplanter Startzeit, Ende und Thema anlegen</text:p>
        </text:list-item>
      </text:list>
      <text:p text:style-name="Text_20_body">=== das eigentliche Streaming</text:p>
      <text:list text:style-name="List_20_1" text:continue-numbering="false">
        <text:list-item>
          <text:p text:style-name="List_20_1_Content_First">mit ffmpeg ein mp3 encoding starten z.B. mit <text:span text:style-name="Source_20_Text">ffmpeg -re -i rtmp://127.0.0.1:1935/stream/s1_native_sd -vn -b:a 128k -f mp3 -</text:span> und anschließend den Strom mit der oggfwd-voc Version zum Icecast-Server von xenim schicken <text:span text:style-name="Source_20_Text">oggfwd -3 -p -n “CR209 - Chaosradio” -d “Open-Source-Finanzierung” master.streams.xenim.de 8001 $PASSWORT /cr_128k_vbr.mp3</text:span></text:p>
        </text:list-item>
        <text:list-item>
          <text:p text:style-name="List_20_1_Content_Last">Wichtig dabei ist, dass beim <text:span text:style-name="Source_20_Text">-n</text:span> Parameter von <text:span text:style-name="Source_20_Text">oggfwd</text:span> das erste Wort mit dem ersten Wort der angelegenten Sendung im xenim-Webinterface übereinstimmt</text:p>
        </text:list-item>
      </text:list>
      <text:p text:style-name="Text_20_body">== fritz-Checklisten</text:p>
      <text:list text:style-name="List_20_1" text:continue-numbering="false">
        <text:list-item>
          <text:p text:style-name="LastListParagraph_List_20_1_Content_First">Vorher in der M11</text:p>
        </text:list-item>
      </text:list>
      <text:p text:style-name="Text_20_body">** Cam-Tasche
** Cam
** SDCARD
** Kopfhörer mit 3,5mm (kleinem) Klinkenstecker
** 2 XLR-Kabel
** USB-Ethernet-Adapter
** Stativ
** SDcard in Kamera?
** Schnellmontageplatte an Cam?
** Streaming-Setup korrekt?
** IRC-Zugang zu hackint/#voc-lounge
** Rechtzeitig im IRC Bescheid sagen, dass bald gestreamt werden soll (muss jemand vorbereiten!)
** Getränke für Alle mitnehmen</text:p>
      <text:list text:style-name="List_20_1" text:continue-numbering="false">
        <text:list-item>
          <text:p text:style-name="LastListParagraph_List_20_1_Content_First">fritz</text:p>
        </text:list-item>
      </text:list>
      <text:p text:style-name="Text_20_body">** Stativ sehr hoch einstellen
** Stativ in Waage
** Strom an Mehrfachsteckdose anschließen
** Mehrfachsteckdose einschalten
** DAS KABEL (Ethernet) anschliessen per USB-Ethernet-Adapter an Cam-Anschluss “Host”
** Kopfhörer an Kamera anschliessen
** Überprüfen, ob beide Input-Wählschalter korrekt eingestellt sind (Input1 links, Input2 rechts oben am Griff)
** 2 XLR vom Studio-Schaltschrank von Monoxyd an Input1 links und Input2 rechts anschließen lassen
** Cam einschalten
** Weißabgleich (AWB-Taste) einmal antippen
** Autofocus einschalten und eingeschaltet lassen
** Im IRC bescheid sagen, dass der Stream gleich gestartet wird (hackint/#voc-lounge)
** Streaming auf der Cam starten:
*** Menu
*** System
*** Network settings
*** Live Streaming set on
*** Recording starten
*** Stromzufuhr nochmal checken
*** Streaming checken (lassen)
*** Recording checken (roter Punkt im Display)
*** Kopfhörer-Ton checken (hört man auf beiden Kanälen laut und deutlich?)
*** Ton-Pegel checken (Beide Kanäle nicht im roten Bereich, sondern ca. in der Mitte, ggf. Monoxyd fragen)
*** Ton-Input an der Cam checken (oben am Griff) Linker Schalter Input1, Rechter Schalter Input2
** Nachtredakteur:in fragen, ob Kameraaufnahme und Live-Stream von ihr i.O. ist. Wenn nicht, jeweils kurz vor deren Einsatz ins Studio gehen und das Bild blockieren - aber nicht den Stream oder die Cam abschalten!</text:p>
      <text:list text:style-name="List_20_1" text:continue-numbering="false">
        <text:list-item>
          <text:p text:style-name="LastListParagraph_List_20_1_Content_First">Nach der Sendung zurück in der M11</text:p>
        </text:list-item>
      </text:list>
      <text:p text:style-name="Text_20_body">** Cam und Stativ wegräumen
** Minion mit der SDCARD füttern
** Kopiervorgang anwerfen
** Prüfen, ob die Kopie erfolgreich war</text:p>
      <text:p text:style-name="Text_20_body">== Post Processing und Cut</text:p>
      <text:p text:style-name="Text_20_body">Die Aufnahme wird im normalen Workflow bearbeitet. Dazu sind folgende Schritte nötig:</text:p>
      <text:list text:style-name="List_20_1" text:continue-numbering="false">
        <text:list-item>
          <text:p text:style-name="List_20_1_Content_First">Ticket im Tracker anlegen (einfach ein vorhandenes Ticket clonen)</text:p>
        </text:list-item>
        <text:list-item>
          <text:p text:style-name="List_20_1_Content">Startzeit und Titel bearbeiten</text:p>
        </text:list-item>
        <text:list-item>
          <text:p text:style-name="List_20_1_Content">ggf. raum aendern (aktuell ist encoder1 im cccb und der Raum heist hd-capture-2)</text:p>
        </text:list-item>
        <text:list-item>
          <text:p text:style-name="List_20_1_Content">die Tracker Scripte auf dem Encoder starten <text:span text:style-name="Source_20_Text">sudo /opt/crs/software/tools/tracker3.0/start-screenrc-ts.sh</text:span></text:p>
        </text:list-item>
        <text:list-item>
          <text:p text:style-name="List_20_1_Content">Falls die Scripte nach dem Ende der Sendung gestartet wurden das Recording Ticket auf <text:span text:style-name="Source_20_Text">recorded</text:span> setzen</text:p>
        </text:list-item>
        <text:list-item>
          <text:p text:style-name="List_20_1_Content">nun sollte der mount angelegt worden sein.</text:p>
        </text:list-item>
        <text:list-item>
          <text:p text:style-name="List_20_1_Content">im Tracker auf cut klicken um das Ticket zu reservieren</text:p>
        </text:list-item>
        <text:list-item>
          <text:p text:style-name="List_20_1_Content">für remote cutting ein low-res proxy file rendern: <text:a xlink:type="simple" xlink:href="https://c3voc.de/wiki/ffmpeg#webcut_lores_mp4" text:style-name="Internet_20_link" text:visited-style-name="Visited_20_Internet_20_Link">webcut_lores_mp4</text:a> (Quellfile ist <text:span text:style-name="Source_20_Text">/opt/crs/fuse/cr/hd-capture-2/213/uncut.ts</text:span>)</text:p>
        </text:list-item>
        <text:list-item>
          <text:p text:style-name="List_20_1_Content">das project file von shotcut oder kdenlive auf den lokalen PC kopieren und mit dem Texteditor das uncut.ts durch das erzeugte proxy file ersetzen</text:p>
        </text:list-item>
        <text:list-item>
          <text:p text:style-name="List_20_1_Content">Projekt öffnen und wie immer den Anfang und Ende beschneiden.</text:p>
        </text:list-item>
        <text:list-item>
          <text:p text:style-name="List_20_1_Content">dann das project file auf den Encoder1 laden und das project file im fuse mount ersetzen. Am besten mit <text:span text:style-name="Source_20_Text">cat meinfile.mlt &gt;/opt/crs/fuse/cr/hd-capture-2/213/project_shotcut.mlt</text:span></text:p>
        </text:list-item>
        <text:list-item>
          <text:p text:style-name="List_20_1_Content">finished cut klicken.</text:p>
        </text:list-item>
        <text:list-item>
          <text:p text:style-name="List_20_1_Content_Last">alles geht weiter wie bisher</text:p>
        </text:list-item>
      </text:list>
      <text:p text:style-name="Text_20_body">== Themen? haben wir noch Themen</text:p>
      <text:list text:style-name="List_20_1" text:continue-numbering="false">
        <text:list-item>
          <text:p text:style-name="LastListParagraph_List_20_1_Content_First"><text:a xlink:type="simple" xlink:href="https://freepad.erdgeist.org/p/CR-Themen" text:style-name="Internet_20_link" text:visited-style-name="Visited_20_Internet_20_Link"> Themen-Pad</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07::55:46</meta:creation-date>
    <dc:creator>Generated</dc:creator>
    <dc:date>2026-08-29T07::55:46</dc:date>
    <dc:language>en-US</dc:language>
    <meta:editing-cycles>1</meta:editing-cycles>
    <meta:editing-duration>PT0S</meta:editing-duration>
    <dc:title>chaosradio</dc:title>
  </office:meta>
</office:document-meta>
</file>