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716b803b08fa536f6fc7f2bc80d83ab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3tracker:start"/>= C3 Ticket Tracker</text:p>
      <text:p text:style-name="Text_20_body">The C3 Ticket Tracker is the central managing component in our <text:a xlink:type="simple" xlink:href="https://c3voc.de/wiki/docu:overview#postprocessing" text:style-name="Internet_20_link" text:visited-style-name="Visited_20_Internet_20_Link">postprocessing</text:a> pipeline, releasing the final recordings. The tracker is a PHP web application and distributes tasks in form of '<text:span text:style-name="Emphasis">tickets</text:span>' to various <text:span text:style-name="Emphasis">workers</text:span>. The workers – written in Perl, Python, or PHP – advance the state and update the ticket's properties via tracker's XML RPC API. The core system was initially written by FeM for 27C3 in 2010, and was released under the Apache License 2.0 end of 2017. Our instance is deployed at <text:a xlink:type="simple" xlink:href="https://tracker.c3voc.de" text:style-name="Internet_20_link" text:visited-style-name="Visited_20_Internet_20_Link">https://tracker.c3voc.de</text:a>.</text:p>
      <text:p text:style-name="Text_20_body">source code:</text:p>
      <text:list text:style-name="List_20_1" text:continue-numbering="false">
        <text:list-item>
          <text:p text:style-name="List_20_1_Content_First"><text:a xlink:type="simple" xlink:href="https://github.com/crs-tools/tracker" text:style-name="Internet_20_link" text:visited-style-name="Visited_20_Internet_20_Link">https://github.com/crs-tools/tracker</text:a></text:p>
        </text:list-item>
        <text:list-item>
          <text:p text:style-name="List_20_1_Content">workers</text:p>
          <text:list text:style-name="List_20_1">
            <text:list-item>
              <text:p text:style-name="List_20_1_Content"><text:a xlink:type="simple" xlink:href="https://github.com/crs-tools/crs-scripts" text:style-name="Internet_20_link" text:visited-style-name="Visited_20_Internet_20_Link">https://github.com/crs-tools/crs-scripts</text:a> (Perl)</text:p>
            </text:list-item>
            <text:list-item>
              <text:p text:style-name="List_20_1_Content"><text:a xlink:type="simple" xlink:href="https://github.com/voc/publishing" text:style-name="Internet_20_link" text:visited-style-name="Visited_20_Internet_20_Link">https://github.com/voc/publishing</text:a> (Python)</text:p>
            </text:list-item>
            <text:list-item>
              <text:p text:style-name="List_20_1_Content"><text:a xlink:type="simple" xlink:href="https://github.com/crs-tools/tracker-lib-php" text:style-name="Internet_20_link" text:visited-style-name="Visited_20_Internet_20_Link">https://github.com/crs-tools/tracker-lib-php</text:a> (PHP)</text:p>
            </text:list-item>
          </text:list>
        </text:list-item>
        <text:list-item>
          <text:p text:style-name="List_20_1_Content"><text:a xlink:type="simple" xlink:href="https://c3voc.de/wiki/projects:fuse-ts" text:style-name="Internet_20_link" text:visited-style-name="Visited_20_Internet_20_Link"> custom fuse filesystem driver used by tracker workers</text:a></text:p>
        </text:list-item>
        <text:list-item>
          <text:p text:style-name="List_20_1_Content_Last">(VOC) encoding profiles: TODO <draw:frame draw:style-name="media" draw:name="0" text:anchor-type="as-char" draw:z-index="0" svg:width="" svg:rel-width="100%" svg:height="0cm"><draw:image xlink:href="Pictures/716b803b08fa536f6fc7f2bc80d83ab5.svg" xlink:type="simple" xlink:show="embed" xlink:actuate="onLoad"/></draw:frame></text:p>
        </text:list-item>
      </text:list>
      <text:p text:style-name="Text_20_body">Further resources:</text:p>
      <text:list text:style-name="List_20_1" text:continue-numbering="false">
        <text:list-item>
          <text:p text:style-name="List_20_1_Content_First"><text:a xlink:type="simple" xlink:href="https://wiki.fem.tu-ilmenau.de/public/projekte/c3/start" text:style-name="Internet_20_link" text:visited-style-name="Visited_20_Internet_20_Link"> FeM tracker Beschreibung / FeM *C3 Doku</text:a></text:p>
        </text:list-item>
        <text:list-item>
          <text:p text:style-name="List_20_1_Content"><text:a xlink:type="simple" xlink:href="https://repository.fem.tu-ilmenau.de/trac/c3tt/wiki" text:style-name="Internet_20_link" text:visited-style-name="Visited_20_Internet_20_Link"> FeM tracker doku</text:a></text:p>
        </text:list-item>
        <text:list-item>
          <text:p text:style-name="List_20_1_Content_Last"><text:a xlink:type="simple" xlink:href="https://wiki.fem.tu-ilmenau.de/streaming/projekte/c3/28c3/crs/pipeline" text:style-name="Internet_20_link" text:visited-style-name="Visited_20_Internet_20_Link"> old FeM tracker doku (probably outdated but still usefull</text:a></text:p>
        </text:list-item>
      </text:list>
      <text:p text:style-name="Text_20_body">== Usage during event</text:p>
      <text:p text:style-name="Text_20_body">=== Trackerfahrer Scripts</text:p>
      <text:p text:style-name="Preformatted_20_Text">export VOC_WORKSPACE=~/voc<text:line-break/>export VOC_CUTTING_TOOL=shotcut<text:line-break/><text:line-break/>function voc_check() {<text:line-break/><text:tab/>if [ -z "$0" ]; then<text:line-break/><text:tab/><text:tab/>echo "usage: ${FUNCNAME[0]} ID"<text:line-break/><text:tab/><text:tab/>return 1<text:line-break/><text:tab/>fi<text:line-break/><text:tab/>if [ ! -L "$VOC_WORKSPACE/check" ]; then<text:line-break/><text:tab/><text:tab/>echo "run voc_eventprep first!"<text:line-break/><text:tab/><text:tab/>return 1<text:line-break/><text:tab/>fi<text:line-break/><text:tab/>cd ~/voc<text:line-break/><text:tab/>mpv "check/${1}-hd.mp4"<text:line-break/><text:tab/>cd -<text:line-break/>}<text:line-break/><text:line-break/>function voc_cut() {<text:line-break/><text:s text:c="4"/>if [ -z "$0" ]; then<text:line-break/><text:s text:c="8"/>echo "usage: ${FUNCNAME[0]} ID"<text:line-break/><text:s text:c="8"/>return 1<text:line-break/><text:s text:c="4"/>fi<text:line-break/><text:s text:c="4"/>if [ ! -L "$VOC_WORKSPACE/cut" ]; then<text:line-break/><text:s text:c="8"/>echo "run voc_eventprep first!"<text:line-break/><text:s text:c="8"/>return 1<text:line-break/><text:s text:c="4"/>fi<text:line-break/><text:s text:c="4"/>cd ~/voc<text:line-break/><text:s text:c="4"/>case "$VOC_CUTTING_TOOL" in<text:line-break/><text:s text:c="8"/>shotcut)<text:line-break/><text:s text:c="12"/>cp cut/**/${1}/project_shotcut.mlt /tmp<text:line-break/><text:s text:c="12"/>ln -vs "$(realpath cut/**/${1}/uncut.ts)" /tmp<text:line-break/><text:s text:c="12"/>shotcut /tmp/project_shotcut.mlt<text:line-break/><text:s text:c="12"/>rm /tmp/uncut.ts<text:line-break/><text:s text:c="12"/>cp /tmp/project_shotcut.mlt cut/**/${1}/<text:line-break/><text:s text:c="12"/>rm /tmp/project_shotcut.mlt<text:line-break/><text:s text:c="12"/>;;<text:line-break/><text:s text:c="8"/>kdenlive)<text:line-break/><text:s text:c="12"/>kdenlive cut/**/${1}/project.kdenlive<text:line-break/><text:s text:c="12"/>;;<text:line-break/><text:s text:c="8"/>*)<text:line-break/><text:s text:c="12"/>cd -<text:line-break/><text:s text:c="12"/>echo "invalid cutting tool configured"<text:line-break/><text:s text:c="12"/>return 1<text:line-break/><text:s text:c="4"/>esac<text:line-break/><text:s text:c="4"/>cat cut/**/${1}/*frame<text:line-break/><text:s text:c="4"/>cd -<text:line-break/>}<text:line-break/><text:line-break/>function voc_eventprep() {<text:line-break/><text:tab/>if [ -z "$1" ]; then<text:line-break/><text:tab/><text:tab/>echo "usage: ${FUNCNAME[0]} acronym"<text:line-break/><text:tab/><text:tab/>return 1<text:line-break/><text:tab/>fi<text:line-break/><text:tab/>if [ ! -d "$VOC_WORKSPACE" ]; then<text:line-break/><text:tab/><text:tab/>mkdir -p "$VOC_WORKSPACE"<text:line-break/><text:tab/>fi<text:line-break/><text:tab/>rm -f ~/voc/{cut,check}<text:line-break/><text:tab/>ln -s "/video/fuse/$1" ~/voc/cut<text:line-break/><text:tab/>ln -s "/video/encoded/$1" ~/voc/check<text:line-break/>}<text:line-break/><text:line-break/>function voc_mount() {<text:line-break/><text:tab/>if [ ! -d "/video" ]; then<text:line-break/><text:tab/><text:tab/>echo "/video missing, please create"<text:line-break/><text:tab/><text:tab/>return 1<text:line-break/><text:tab/>fi<text:line-break/><text:tab/>sudo mount -t cifs //storage.lan.c3voc.de/video /video -o password=dummy -o uid=$UID<text:line-break/><text:tab/>sudo mount -t cifs //storage.lan.c3voc.de/fuse /video/fuse -o password=dummy -o uid=$UID<text:line-break/>}</text:p>
      <text:p text:style-name="Text_20_body">=== Task: Cut</text:p>
      <text:p text:style-name="Text_20_body">see <text:a xlink:type="simple" xlink:href="https://c3voc.de/wiki/operation:cutting" text:style-name="Internet_20_link" text:visited-style-name="Visited_20_Internet_20_Link">cutting</text:a></text:p>
      <text:p text:style-name="Text_20_body"><text:a xlink:type="simple" xlink:href="https://c3voc.de/wiki/c3tracker:c3_tracker_-_schnitt_mit_kdenlive.mp4" text:style-name="Internet_20_link" text:visited-style-name="Visited_20_Internet_20_Link">c3_tracker_-_schnitt_mit_kdenlive.mp4</text:a></text:p>
      <text:list text:style-name="List_20_1" text:continue-numbering="false">
        <text:list-item>
          <text:p text:style-name="List_20_1_Content_First"><text:a xlink:type="simple" xlink:href="https://www.youtube.com/watch?v=K-KHbAcTo9I" text:style-name="Internet_20_link" text:visited-style-name="Visited_20_Internet_20_Link">Usage video YT link</text:a> (german)</text:p>
        </text:list-item>
        <text:list-item>
          <text:p text:style-name="List_20_1_Content_Last">TODO: <text:a xlink:type="simple" xlink:href="https://c3voc.de/wiki/events:cccamp15:pp" text:style-name="Internet_20_link" text:visited-style-name="Visited_20_Internet_20_Link">CCCamp15 Recording / Postprocessing</text:a> integrieren</text:p>
        </text:list-item>
      </text:list>
      <text:p text:style-name="Text_20_body">=== Task: Check </text:p>
      <text:p text:style-name="Text_20_body">see <text:a xlink:type="simple" xlink:href="https://c3voc.de/wiki/operation:checking" text:style-name="Internet_20_link" text:visited-style-name="Visited_20_Internet_20_Link">checking</text:a></text:p>
      <text:p text:style-name="Text_20_body">Ticket types and states</text:p>
      <text:list text:style-name="List_20_1" text:continue-numbering="false">
        <text:list-item>
          <text:p text:style-name="List_20_1_Content_First">Parent tickets for each <text:a xlink:type="simple" xlink:href="https://c3voc.de/wiki/schedule" text:style-name="Internet_20_link" text:visited-style-name="Visited_20_Internet_20_Link">Fahrplan</text:a> entry</text:p>
        </text:list-item>
        <text:list-item>
          <text:p text:style-name="List_20_1_Content">one recording ticket for each parent</text:p>
        </text:list-item>
        <text:list-item>
          <text:p text:style-name="List_20_1_Content_Last">several encoding tickets, one for each format – e.g. MP4 HD, MP4 SD, WebM, MP3, Opus</text:p>
        </text:list-item>
      </text:list>
      <text:p text:style-name="Text_20_body">== Project setup</text:p>
      <text:list text:style-name="List_20_1" text:continue-numbering="false">
        <text:list-item>
          <text:p text:style-name="List_20_1_Content_First">Create tracker project (you can also clone a matching project to have prefilled properties)</text:p>
        </text:list-item>
        <text:list-item>
          <text:p text:style-name="List_20_1_Content">Import schedule.xml</text:p>
        </text:list-item>
        <text:list-item>
          <text:p text:style-name="List_20_1_Content">Set all master tickets from staging to staged via mass-edit</text:p>
        </text:list-item>
        <text:list-item>
          <text:p text:style-name="List_20_1_Content">Adjust project properties, recommendations: (full reference at the bottom of the page)</text:p>
        </text:list-item>
        <text:list-item>
          <text:p text:style-name="List_20_1_Content_Last">Compare project properties with previous instalment of the same event</text:p>
        </text:list-item>
      </text:list>
      <text:p text:style-name="Text_20_body">optimal properties from current project</text:p>
      <text:p text:style-name="Preformatted_20_Text">Project<text:line-break/>Project.Slug<text:tab/><text:tab/><text:tab/>eh19<text:line-break/>Processing<text:line-break/>Processing.Loudnorm.Enable<text:tab/>yes<text:line-break/>Processing.BasePath<text:tab/><text:tab/>/video<text:line-break/>Processing.Path.Intros<text:tab/><text:tab/>/video/intros/eh19<text:line-break/>Processing.Path.Outro<text:tab/><text:tab/>/video/intros/eh19/outro.ts<text:line-break/>Publishing<text:line-break/>Publishing.Path<text:tab/><text:tab/><text:tab/>/video/encoded/eh19<text:line-break/>Publishing.Upload.SkipSlaves<text:tab/>speedy,tweety,blade1,blade2,blade3,blade4<text:line-break/>Publishing.UploadOptions<text:tab/>-i /video/upload-key<text:line-break/>Publishing.UploadTarget<text:tab/><text:tab/>upload@releasing.c3voc.de:/video/encoded/eh19<text:line-break/>Publishing.Voctoweb.Enable<text:tab/>yes<text:line-break/>Publishing.Voctoweb.Path<text:tab/>/cdn.media.ccc.de/events/eh2019/<text:line-break/>Publishing.Voctoweb.Thumbpath<text:tab/>/static.media.ccc.de/conferences/eh2019<text:line-break/>Publishing.Voctoweb.Slug<text:tab/>eh19<text:line-break/>Publishing.Voctoweb.Tags<text:tab/>easterhegg, Wien, c3w<text:line-break/>Publishing.Voctoweb.Url<text:tab/><text:tab/>https://media.ccc.de/v/<text:line-break/>Publishing.YouTube.Category<text:tab/>27<text:line-break/>Publishing.YouTube.Enable<text:tab/>yes<text:line-break/>Publishing.YouTube.Privacy<text:tab/>public<text:line-break/>Publishing.YouTube.Tags<text:tab/><text:tab/>easterhegg, Wien, bun intended, Chaos Computer Club Wien, c3w<text:line-break/>Publishing.YouTube.TitlePrefix<text:tab/>Easterhegg 2019 -<text:line-break/>Publishing.YouTube.Token<text:tab/>1/XXXXXXXXXXXX<text:line-break/>Publishing.Mastodon.Enable<text:tab/>yes<text:line-break/>Publishing.Twitter.Enable<text:tab/>yes<text:line-break/>Record<text:line-break/>Record.Container<text:tab/><text:tab/>TS<text:line-break/>Record.Slides<text:tab/><text:tab/><text:tab/>yes</text:p>
      <text:p text:style-name="Text_20_body">== Pipeline setup during event</text:p>
      <text:p text:style-name="Text_20_body">During event setup of the pipeline, you have to decide if you want leave the MPEG TS snippets only on the <text:a xlink:type="simple" xlink:href="https://c3voc.de/wiki/hardware:encoder" text:style-name="Internet_20_link" text:visited-style-name="Visited_20_Internet_20_Link">recording cubes</text:a> or also rsync them to a central storage:</text:p>
      <text:p text:style-name="Text_20_body">=== centralised storage (rsync) (Variant 1)</text:p>
      <text:p text:style-name="Text_20_body">The first variant is typically used for events with more than one room. For bigger events we use the dedicated <text:a xlink:type="simple" xlink:href="https://c3voc.de/wiki/hardware:event-storage" text:style-name="Internet_20_link" text:visited-style-name="Visited_20_Internet_20_Link">storage</text:a> server in the event server rack, for smaller events a USB connected hard drive to one of the minions might be sufficient. Each recording cube exposes the files via rsyncd, which are pulled by an rsync process running inside a screen on the storage pc.
For each encoderX open a screen tab on the central storage:
cd /video/capture/&lt;EVENT&gt;/
while true; do rsync -av –bwlimit=10000 –append –inplace -t encoderX.lan.c3voc.de::video/capture/&lt;EVENT&gt;/ .; sleep 60; done</text:p>
      <text:p text:style-name="Text_20_body">start tracker workers on storage
cd /opt/crs/tools/tracker3.0
sudo ./start-screenrc-scripts.sh</text:p>
      <text:p text:style-name="Text_20_body">Don't forget to the encoding tab and activate the encoding worker if you want the storage pc to also do some work.</text:p>
      <text:p text:style-name="Text_20_body">==== Minion setup
To allow the encoding workers to do there job, they need to mount several folders on each minion:</text:p>
      <text:p text:style-name="Text_20_body">sudo -s
mount -t cifs //storage.lan.c3voc.de/video /video
mount -t cifs //storage.lan.c3voc.de/tmp /video/tmp
mount -t cifs //storage.lan.c3voc.de/encoded /video/encoded
<text:line-break/>The first mount point is read-only, the other two are read-write.
<text:line-break/>start tracker encoding workers
cd /opt/crs/tools/tracker3.0
sudo ./start-screenrc-encoding-only.sh</text:p>
      <text:p text:style-name="Text_20_body"><text:line-break/>==== Cube as worker setup</text:p>
      <text:p text:style-name="Text_20_body">At small events, when the talks are finished for today, you can use the cubes to encoder master MP4 files. First: Stop voctocore.</text:p>
      <text:p text:style-name="Text_20_body">The rest is very similar to above, but with different mounts so <text:span text:style-name="Source_20_Text">/video/capture</text:span> is not hidden:</text:p>
      <text:p text:style-name="Text_20_body">sudo -s
mount -t cifs -o password= //storage.lan.c3voc.de/video/fuse /video/fuse
mount -t cifs -o password= //storage.lan.c3voc.de/video/intros /video/intros
mount -t cifs -o password= //storage.lan.c3voc.de/tmp /video/tmp
mount -t cifs -o password= //storage.lan.c3voc.de/encoded /video/encoded
<text:line-break/>=== decentralised classic (Variant 2)</text:p>
      <text:p text:style-name="Text_20_body">The second variant is only practical if you have at least one release encoder (aka <text:a xlink:type="simple" xlink:href="https://c3voc.de/wiki/hardware:minion" text:style-name="Internet_20_link" text:visited-style-name="Visited_20_Internet_20_Link">Minions</text:a>) for each recording cube. When using this variant with multiple rooms, you also have to set room filters in the tracker worker queues.</text:p>
      <text:p text:style-name="Text_20_body">For every worker:</text:p>
      <text:list text:style-name="List_20_1" text:continue-numbering="false">
        <text:list-item>
          <text:p text:style-name="LastListParagraph_List_20_1_Content_First">set room filters in tracker</text:p>
        </text:list-item>
      </text:list>
      <text:p text:style-name="Text_20_body">For every recoding cube:</text:p>
      <text:list text:style-name="List_20_1" text:continue-numbering="false">
        <text:list-item>
          <text:p text:style-name="LastListParagraph_List_20_1_Content_First">start tracker workers
cd /opt/crs/tools/tracker3.0
sudo ./start-screenrc-scripts.sh</text:p>
        </text:list-item>
      </text:list>
      <text:p text:style-name="Text_20_body">For each minion:</text:p>
      <text:list text:style-name="List_20_1" text:continue-numbering="false">
        <text:list-item>
          <text:p text:style-name="LastListParagraph_List_20_1_Content_First">mount filesystems from encoder cube</text:p>
        </text:list-item>
      </text:list>
      <text:p text:style-name="Preformatted_20_Text">#!/bin/sh<text:line-break/>e=echo<text:line-break/>if [ ! -d /video/tmp ]; then<text:line-break/><text:s text:c="2"/>$e mount -t cifs -o password= //encoder$1.lan.c3voc.de/video /video<text:line-break/><text:s text:c="2"/>$e mount -t cifs -o password= //encoder$1.lan.c3voc.de/tmp /video/tmp<text:line-break/><text:s text:c="2"/>$e mount -t cifs -o password= //encoder$1.lan.c3voc.de/encoded /video/encoded<text:line-break/>else<text:line-break/><text:s text:c="2"/>echo "already mounted"<text:line-break/>fi</text:p>
      <text:list text:style-name="List_20_1" text:continue-numbering="false">
        <text:list-item>
          <text:p text:style-name="LastListParagraph_List_20_1_Content_First">start tracker scripts for encoding</text:p>
        </text:list-item>
      </text:list>
      <text:p text:style-name="Preformatted_20_Text">cd /opt/crs/tools/tracker3.0<text:line-break/>sudo ./start-screenrc-encoding-only.sh</text:p>
      <text:p text:style-name="Text_20_body">=== decentralised pipeline (Variant 3)</text:p>
      <text:p text:style-name="Text_20_body">Similar to variant 2, but the release encoder (minion) only mounts the /video/fuse/$room/ from each recording cube. The encoded and tmp files life on one minion, the secondary minions mount /video/encoded and /video/tmp from the primary minion. [Reason: It is not guaranteed that the minion which encoded a talk also does the postprocessing (upload) step.]</text:p>
      <text:p text:style-name="Text_20_body">You have to set the room filters only for the recording cubes, the minions can process talks independently.</text:p>
      <text:p text:style-name="Text_20_body">Modify <text:span text:style-name="Source_20_Text">/opt/crs/tools/tracker3.0/screenrc-scripts</text:span>:</text:p>
      <text:list text:style-name="List_20_1" text:continue-numbering="false">
        <text:list-item>
          <text:p text:style-name="List_20_1_Content_First">On recording cubes: comment out steps <text:span text:style-name="Source_20_Text">D-encoding</text:span>, <text:span text:style-name="Source_20_Text">E-postencoding</text:span>, and <text:span text:style-name="Source_20_Text">F-postprocessing</text:span></text:p>
        </text:list-item>
        <text:list-item>
          <text:p text:style-name="List_20_1_Content_Last">On release encoders: comment out steps  <text:span text:style-name="Source_20_Text">A-recording-scheduler</text:span>, <text:span text:style-name="Source_20_Text">B-mount4cut</text:span>, and <text:span text:style-name="Source_20_Text">C-cut-postprocessor</text:span></text:p>
        </text:list-item>
      </text:list>
      <text:p text:style-name="Text_20_body">After modification, start the workers via the main screenrc on both recording cubes and release encoders:</text:p>
      <text:p text:style-name="Text_20_body">sudo ./start screenrc-pipeline</text:p>
      <text:p text:style-name="Text_20_body">==== Example with case 5 and 6:</text:p>
      <text:p text:style-name="Text_20_body">on recording cube, without intros either copy or mount the intros from their source (here encoder6)  </text:p>
      <text:p text:style-name="Text_20_body">sudo mount -t cifs -o password= {//storage.lan.c3voc.de,}/video/intros
cd /opt/crs/tools/tracker3.0/
sudo ./start screenrc-pipeline # with steps A, B and C</text:p>
      <text:p text:style-name="Text_20_body">on master minion (in this example minion5)</text:p>
      <text:p text:style-name="Preformatted_20_Text">mount -t cifs -o password= //encoder5.lan.c3voc.de/video/fuse/podstock2019/Aussenbuehne /video/fuse/podstock2019/Aussenbuehne<text:line-break/>mount -t cifs -o password= //encoder6.lan.c3voc.de/video/fuse/podstock2019/Innenbuehne /video/fuse/podstock2019/Innenbuehne<text:line-break/>mount -t cifs -o password= //encoder6.lan.c3voc.de/video/intros /video/intros<text:line-break/>cd /opt/crs/tools/tracker3.0/<text:line-break/>sudo ./start screenrc-pipeline # with steps D, E, F<text:line-break/></text:p>
      <text:p text:style-name="Text_20_body"><text:span text:style-name="Emphasis">(ensure that samba is installed on this master minion)</text:span></text:p>
      <text:p text:style-name="Text_20_body">on other minions</text:p>
      <text:p text:style-name="Preformatted_20_Text">mount -t cifs -o password= {//encoder5.lan.c3voc.de,}/video/fuse/podstock2019/Aussenbuehne <text:line-break/>mount -t cifs -o password= {//encoder6.lan.c3voc.de,}/video/fuse/podstock2019/Innenbuehne<text:line-break/>mount -t cifs //storage.lan.c3voc.de/encoded /video/encoded<text:line-break/>mount -t cifs -o password= //storage.lan.c3voc.de/encoded /video/encoded<text:line-break/>mount -t cifs -o password= //storage.lan.c3voc.de/tmp /video/tmp<text:line-break/>mount -t cifs -o password= {//storage.lan.c3voc.de,}/video/intros<text:line-break/>cd /opt/crs/tools/tracker3.0/<text:line-break/>sudo ./start screenrc-encoding-only # only step E</text:p>
      <text:p text:style-name="Text_20_body">=== User Roles
User accounts can have different roles depending on what the user should be able to do:</text:p>
      <text:list text:style-name="List_20_1" text:continue-numbering="false">
        <text:list-item>
          <text:p text:style-name="List_20_1_Content_First">“User” - can cut and edit tickets</text:p>
        </text:list-item>
        <text:list-item>
          <text:p text:style-name="List_20_1_Content">“Restricted” - can only use already defined actions and can't define new actions</text:p>
        </text:list-item>
        <text:list-item>
          <text:p text:style-name="List_20_1_Content">“Superuser” -  can edit profiles and (re)import fahrplan</text:p>
        </text:list-item>
        <text:list-item>
          <text:p text:style-name="List_20_1_Content_Last">“Admin”</text:p>
        </text:list-item>
      </text:list>
      <text:p text:style-name="Text_20_body">more details on <text:a xlink:type="simple" xlink:href="https://github.com/crs-tools/tracker/blob/master/src/Config/AccessControl.php" text:style-name="Internet_20_link" text:visited-style-name="Visited_20_Internet_20_Link">https://github.com/crs-tools/tracker/blob/master/src/Config/AccessControl.php</text:a></text:p>
      <text:p text:style-name="Text_20_body">== Recording
Files that should be handled by the tracker (input files) should be named as follows:</text:p>
      <text:p text:style-name="Preformatted_20_Text"><text:s text:c="2"/>&lt;room&gt;-YYYY-MM-DD_HH-MM-SS.&lt;extension&gt;</text:p>
      <text:p text:style-name="Text_20_body">Files need to be placed in directories according to the room name

“”“”“”
</text:p>
      <text:p text:style-name="Text_20_body">Naming for intro and outro:</text:p>
      <text:list text:style-name="List_20_1" text:continue-numbering="false">
        <text:list-item>
          <text:p text:style-name="List_20_1_Content_First">Intro &lt;frab-id&gt;.dv</text:p>
        </text:list-item>
        <text:list-item>
          <text:p text:style-name="List_20_1_Content_Last">Outro: outro.dv</text:p>
        </text:list-item>
      </text:list>
      <text:p text:style-name="Text_20_body">== Postprocessing</text:p>
      <text:p text:style-name="Text_20_body">=== Cut
The cutting process requires start and end marks. The tracker accepts frame numbers. If your player does not show frame numbers you can approximate with the formula</text:p>
      <text:p text:style-name="Preformatted_20_Text">seconds * 25</text:p>
      <text:p text:style-name="Text_20_body">assumed you have 25 frames per second. Note that this means you cut per second not per frame !!!</text:p>
      <text:p text:style-name="Text_20_body">== Ticket Properties</text:p>
      <table:table table:style-name="Table">
        <table:table-column/>
        <table:table-column/>
        <table:table-column/>
        <table:table-column/>
        <table:table-column/>
        <table:table-column/>
        <table:table-row>
          <table:table-cell office:value-type="string" table:style-name="tableheader">
            <text:p text:style-name="Table_20_Heading"> Property Name                                                                                                                                                                                                                                                                                                                                                                                                                                                                                                                                              </text:p>
          </table:table-cell>
          <table:table-cell office:value-type="string" table:style-name="tableheader">
            <text:p text:style-name="Table_20_Heading"> Example Value                                                                             </text:p>
          </table:table-cell>
          <table:table-cell office:value-type="string" table:style-name="tableheader">
            <text:p text:style-name="Table_20_Heading"> Comment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number-columns-spanned="3">
            <text:p text:style-name="Table_20_Heading"> Meta                                                                                                                                                                                                                                                                                                                                                                                                                                                                                                                                                                                                                                                                                                                                                                                                                                                                                                                                                                                                                                                                                                                                                                                                                                                                                                                                                                                             </text:p>
          </table:table-cell>
          <table:covered-table-cell/>
          <table:covered-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eta.Album                                                                                                                                                                                                                                                                                                                                                                                                                                                                                                                                                 </text:p>
          </table:table-cell>
          <table:table-cell office:value-type="string" table:style-name="tablecell">
            <text:p text:style-name="tablealignleft"> Easterhegg 2015                                                                           </text:p>
          </table:table-cell>
          <table:table-cell office:value-type="string" table:style-name="tablecell">
            <text:p text:style-name="tablealignleft"> will be placed in encoded files metada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eta.License                                                                                                                                                                                                                                                                                                                                                                                                                                                                                                                                               </text:p>
          </table:table-cell>
          <table:table-cell office:value-type="string" table:style-name="tablecell">
            <text:p text:style-name="tablealignleft"> Licensed to the public under <text:a xlink:type="simple" xlink:href="http://creativecommons.org/licenses/by/3.0/de" text:style-name="Internet_20_link" text:visited-style-name="Visited_20_Internet_20_Link">http://creativecommons.org/licenses/by/3.0/de</text:a>                </text:p>
          </table:table-cell>
          <table:table-cell office:value-type="string" table:style-name="tablecell">
            <text:p text:style-name="tablealignleft"> will be placed in encoded files metada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eta.Year                                                                                                                                                                                                                                                                                                                                                                                                                                                                                                                                                  </text:p>
          </table:table-cell>
          <table:table-cell office:value-type="string" table:style-name="tablecell">
            <text:p text:style-name="tablealignleft"> 2015                                                                                      </text:p>
          </table:table-cell>
          <table:table-cell office:value-type="string" table:style-name="tablecell">
            <text:p text:style-name="tablealignleft"> will be placed in encoded files metada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number-columns-spanned="3">
            <text:p text:style-name="Table_20_Heading"> Processing                                                                                                                                                                                                                                                                                                                                                                                                                                                                                                                                                                                                                                                                                                                                                                                                                                                                                                                                                                                                                                                                                                                                                                                                                                                                                                                                                                                       </text:p>
          </table:table-cell>
          <table:covered-table-cell/>
          <table:covered-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Auphonic.Enable                                                                                                                                                                                                                                                                                                                                                                                                                                                                                                                                 </text:p>
          </table:table-cell>
          <table:table-cell office:value-type="string" table:style-name="tablecell">
            <text:p text:style-name="tablealignleft"> yes                                                                                       </text:p>
          </table:table-cell>
          <table:table-cell office:value-type="string" table:style-name="tablecell">
            <text:p text:style-name="tablealignleft"> use Auphonic for this project?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Auphonic.Preset                                                                                                                                                                                                                                                                                                                                                                                                                                                                                                                                 </text:p>
          </table:table-cell>
          <table:table-cell office:value-type="string" table:style-name="tablecell">
            <text:p text:style-name="tablealignleft"> BNz7qqLTumDNDh3qjo2S95                                                                    </text:p>
          </table:table-cell>
          <table:table-cell office:value-type="string" table:style-name="tablecell">
            <text:p text:style-name="tablealignleft"> GUID of auphonic preset, please check!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Auphonic.Token                                                                                                                                                                                                                                                                                                                                                                                                                                                                                                                                  </text:p>
          </table:table-cell>
          <table:table-cell office:value-type="string" table:style-name="tablecell">
            <text:p text:style-name="tablealignleft"> &lt;token&gt;                                                                                   </text:p>
          </table:table-cell>
          <table:table-cell office:value-type="string" table:style-name="tablecell">
            <text:p text:style-name="tablealignleft"> OAuth 2.0 bearer token of Auphonic (<text:a xlink:type="simple" xlink:href="https://auphonic.com/api-docs/authentication.html#oauth" text:style-name="Internet_20_link" text:visited-style-name="Visited_20_Internet_20_Link">generate manually</text:a>)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Auphonic.SpeedLimit                                                                                                                                                                                                                                                                                                                                                                                                                                                                                                                             </text:p>
          </table:table-cell>
          <table:table-cell office:value-type="string" table:style-name="tablecell">
            <text:p text:style-name="tablealignleft"> 2000                                                                                      </text:p>
          </table:table-cell>
          <table:table-cell office:value-type="string" table:style-name="tablecell">
            <text:p text:style-name="tablealignleft"> upload limit for Auphonic uploads in kBytes/s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Auphonic.ReuseProduction                                                                                                                                                                                                                                                                                                                                                                                                                                                                                                                        </text:p>
          </table:table-cell>
          <table:table-cell office:value-type="string" table:style-name="tablecell">
            <text:p text:style-name="tablealignleft"> yes                                                                                       </text:p>
          </table:table-cell>
          <table:table-cell office:value-type="string" table:style-name="tablecell">
            <text:p text:style-name="tablealignleft"> reuse the already produced audio file from authonic when reencoding the video (length needs to match)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Loudnorm.Enable                                                                                                                                                                                                                                                                                                                                                                                                                                                                                                                                 </text:p>
          </table:table-cell>
          <table:table-cell office:value-type="string" table:style-name="tablecell">
            <text:p text:style-name="tablealignleft"> yes                                                                                       </text:p>
          </table:table-cell>
          <table:table-cell office:value-type="string" table:style-name="tablecell">
            <text:p text:style-name="tablealignleft"> Enable loudness normalization filter of FFmpeg. Only works on Debian Stretch (FFmpeg &gt; 3.x) and if Auphonic is disabled!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span text:style-name="Emphasis">Processing.File.Intro</text:span>//////////////////////////////////////////////////////////////////////////////////////////////////////////////////////////////////////////////////////////////////////////////////////////////////////////////////////////////////////////////////////////////      </text:p>
          </table:table-cell>
          <table:table-cell office:value-type="string" table:style-name="tablecell">
            <text:p text:style-name="tablealignleft"> /video/eh15/intros/1234.ts                                                                </text:p>
          </table:table-cell>
          <table:table-cell office:value-type="string" table:style-name="tablecell">
            <text:p text:style-name="tablealignleft"> Intro file location determined automatically, this is set by script C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span text:style-name="Emphasis">Processing.File.Outro</text:span>//////////////////////////////////////////////////////////////////////////////////////////////////////////////////////////////////////////////////////////////////////////////////////////////////////////////////////////////////////////////////////////////      </text:p>
          </table:table-cell>
          <table:table-cell office:value-type="string" table:style-name="tablecell">
            <text:p text:style-name="tablealignleft"> /video/eh15/intros/outro.ts                                                               </text:p>
          </table:table-cell>
          <table:table-cell office:value-type="string" table:style-name="tablecell">
            <text:p text:style-name="tablealignleft"> Outro file location determined automatically, this is set by script C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BasePath                                                                                                                                                                                                                                                                                                                                                                                                                                                                                                                                        </text:p>
          </table:table-cell>
          <table:table-cell office:value-type="string" table:style-name="tablecell">
            <text:p text:style-name="tablealignleft"> /video/                                                                                   </text:p>
          </table:table-cell>
          <table:table-cell office:value-type="string" table:style-name="tablecell">
            <text:p text:style-name="tablealignleft"> Define a base path where all other subdirectories are “guessed” by convention. Note this does NOT include the Intro(s) and Outro(s) property, as it is considered an error if those files are missing, therefore it can not be guessed.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Path.Capture                                                                                                                                                                                                                                                                                                                                                                                                                                                                                                                                    </text:p>
          </table:table-cell>
          <table:table-cell office:value-type="string" table:style-name="tablecell">
            <text:p text:style-name="tablealignleft"> /video/CRS/pieces/Saal/                                                                   </text:p>
          </table:table-cell>
          <table:table-cell office:value-type="string" table:style-name="tablecell">
            <text:p text:style-name="tablealignleft"> where are the pieces from the capture process?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span text:style-name="del">Processing.Path.Exmljob</text:span>                                                                                                                                                                                                                                                                                                                                                                                                                                                                                                                         </text:p>
          </table:table-cell>
          <table:table-cell office:value-type="string" table:style-name="tablecell">
            <text:p text:style-name="tablealignleft"> Remove this property when you see it!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Path.Intros                                                                                                                                                                                                                                                                                                                                                                                                                                                                                                                                     </text:p>
          </table:table-cell>
          <table:table-cell office:value-type="string" table:style-name="tablecell">
            <text:p text:style-name="tablealignleft"> /video/eh15/intros/                                                                       </text:p>
          </table:table-cell>
          <table:table-cell office:value-type="string" table:style-name="tablecell">
            <text:p text:style-name="tablealignleft"> where are the intro files?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span text:style-name="Emphasis">Processing.Duration.Intro</text:span>//////////////////////////////////////////////////////////////////////////////////////////////////////////////////////////////////////////////////////////////////////////////////////////////////////////////////////////////////////////////////////////////  </text:p>
          </table:table-cell>
          <table:table-cell office:value-type="string" table:style-name="tablecell">
            <text:p text:style-name="tablealignleft"> 5.4                                                                                       </text:p>
          </table:table-cell>
          <table:table-cell office:value-type="string" table:style-name="tablecell">
            <text:p text:style-name="tablealignleft"> Duration of the Intro(s) in seconds, this value is used to trim the audio-only files, so that they do not start with several seconds of silence. This value is now set **************************************************************************************************************************************************************************************************************************************************************<text:span text:style-name="Strong_20_Emphasis">automatically</text:span>************************************************************************************************************************************************************************************************************************************************************** by a worker script!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Intro.DurationNonAlpha                                                                                                                                                                                                                                                                                                                                                                                                                                                                                                                          </text:p>
          </table:table-cell>
          <table:table-cell office:value-type="string" table:style-name="tablecell">
            <text:p text:style-name="tablealignleft"> 14.4                                                                                      </text:p>
          </table:table-cell>
          <table:table-cell office:value-type="string" table:style-name="tablecell">
            <text:p text:style-name="tablealignleft"> If using alpha intros, set the duration of the opaque part of the intro. This is the duration in seconds from the beginning of the intro that is NOT blended over the main content. This is for the video as well as the audio tracks.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Outro.DurationAlpha                                                                                                                                                                                                                                                                                                                                                                                                                                                                                                                             </text:p>
          </table:table-cell>
          <table:table-cell office:value-type="string" table:style-name="tablecell">
            <text:p text:style-name="tablealignleft"> 3.88                                                                                      </text:p>
          </table:table-cell>
          <table:table-cell office:value-type="string" table:style-name="tablecell">
            <text:p text:style-name="tablealignleft"> If using alpha outros, set the duration of the alpha part at the beginning of the outro. For this duration in seconds, the end of the main content (up to the cutout point) is overlayed with the outro video and audio track(s).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Path.Output                                                                                                                                                                                                                                                                                                                                                                                                                                                                                                                                     </text:p>
          </table:table-cell>
          <table:table-cell office:value-type="string" table:style-name="tablecell">
            <text:p text:style-name="tablealignleft"> /video/eh15/encoded/                                                                      </text:p>
          </table:table-cell>
          <table:table-cell office:value-type="string" table:style-name="tablecell">
            <text:p text:style-name="tablealignleft"> where shall the finished encodings show up? NOTE: this is also the directory where master encodings are taken from by the slave profiles, e.g. MP3 audio-only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Path.Outro                                                                                                                                                                                                                                                                                                                                                                                                                                                                                                                                      </text:p>
          </table:table-cell>
          <table:table-cell office:value-type="string" table:style-name="tablecell">
            <text:p text:style-name="tablealignleft"> /video/eh15/intros/outro.ts                                                               </text:p>
          </table:table-cell>
          <table:table-cell office:value-type="string" table:style-name="tablecell">
            <text:p text:style-name="tablealignleft"> where is the outro file? (if directory, a file named &lt;frab-id&gt;.{dv,ts} is searched first)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Path.Raw                                                                                                                                                                                                                                                                                                                                                                                                                                                                                                                                        </text:p>
          </table:table-cell>
          <table:table-cell office:value-type="string" table:style-name="tablecell">
            <text:p text:style-name="tablealignleft"> /video/fuse/                                                                              </text:p>
          </table:table-cell>
          <table:table-cell office:value-type="string" table:style-name="tablecell">
            <text:p text:style-name="tablealignleft"> where are the fuse mounts for cutting created?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Path.Repair                                                                                                                                                                                                                                                                                                                                                                                                                                                                                                                                     </text:p>
          </table:table-cell>
          <table:table-cell office:value-type="string" table:style-name="tablecell">
            <text:p text:style-name="tablealignleft"> /video/eh15/repair/                                                                       </text:p>
          </table:table-cell>
          <table:table-cell office:value-type="string" table:style-name="tablecell">
            <text:p text:style-name="tablealignleft"> where to look for manually repaired files? (pretty unimportant for regular operatio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Path.Tmp                                                                                                                                                                                                                                                                                                                                                                                                                                                                                                                                        </text:p>
          </table:table-cell>
          <table:table-cell office:value-type="string" table:style-name="tablecell">
            <text:p text:style-name="tablealignleft"> /video/eh15/tmp                                                                           </text:p>
          </table:table-cell>
          <table:table-cell office:value-type="string" table:style-name="tablecell">
            <text:p text:style-name="tablealignleft"> where is a writable tmp-dir (shared among all encoders!)?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rocessing.Video.AspectRatio                                                                                                                                                                                                                                                                                                                                                                                                                                                                                                                               </text:p>
          </table:table-cell>
          <table:table-cell office:value-type="string" table:style-name="tablecell">
            <text:p text:style-name="tablealignleft"> 16:9                                                                                      </text:p>
          </table:table-cell>
          <table:table-cell office:value-type="string" table:style-name="tablecell">
            <text:p text:style-name="tablealignleft"> Usually **************************************************************************************************************************************************************************************************************************************************************<text:span text:style-name="Strong_20_Emphasis">not needed</text:span>************************************************************************************************************************************************************************************************************************************************************<text:span text:style-name="Strong_20_Emphasis">, HD only exists in 16:9 anyway.                                                                                                                                                        |           |
^ Project                                                                                                                                                                                                                                                                                                                                                                                                                                                                                                                                                                                                                                               |^                                                                                                                                                                                                                                                                                                                                                                                                                                                                                                                                                                                                                                                                                                                                           |           |
| Project.Slug                                                                                                                                                                                                                                                                                                                                                                                                                                                                                                                                               | eh15                                                                                      | this property already exists in every project, it is only neccessary as an explicit property e.g. if two projects with same slug shall exist                                                                                                                                                                                                                                                                                                                                                                                                                                                                                                                                                                                              |           |
^ Publishing                                                                                                                                                                                                                                                                                                                                                                                                                                                                                                                                                                                                                                            |^ Parameters for script-H publishing                                                                                                                                                                                                                                                                                                                                                                                                                                                                                                                                                                                                                                                                                                        |           |
| Publishing.Base.Url                                                                                                                                                                                                                                                                                                                                                                                                                                                                                                                                        | <text:a xlink:type="simple" xlink:href="http://live.ber.c3voc.de/releases/eh15/" text:style-name="Internet_20_link" text:visited-style-name="Visited_20_Internet_20_Link">http://live.ber.c3voc.de/releases/eh15/</text:a>                                                   | where does media pull the release files from?                                                                                                                                                                                                                                                                                                                                                                                                                                                                                                                                                                                                                                                                                             |           |
| Publishing.Url.Secret                                                                                                                                                                                                                                                                                                                                                                                                                                                                                                                                      | 436B4233DB874E1E1C93510892E3D                                                             | secret string used for generation of secure links (need to be set in the nginx config, too)                                                                                                                                                                                                                                                                                                                                                                                                                                                                                                                                                                                                                                               |           |
| Publishing.Url.Lifetime                                                                                                                                                                                                                                                                                                                                                                                                                                                                                                                                    | 3600                                                                                      | controls how log the generatet links are valid (in seconds since the last page reload)                                                                                                                                                                                                                                                                                                                                                                                                                                                                                                                                                                                                                                                    |           |
| Publishing.Voctoweb.Enable                                                                                                                                                                                                                                                                                                                                                                                                                                                                                                                                 | yes                                                                                       | wether files should be released on voctoweb (this is ANDed with Publishing.Voctoweb.EnableProfile from encoding profiles)                                                                                                                                                                                                                                                                                                                                                                                                                                                                                                                                                                                                                 |           |
| Publishing.Voctoweb.Url                                                                                                                                                                                                                                                                                                                                                                                                                                                                                                                                    | <text:a xlink:type="simple" xlink:href="http://media.ccc.de/browse/conferences/eh2015/" text:style-name="Internet_20_link" text:visited-style-name="Visited_20_Internet_20_Link">http://media.ccc.de/browse/conferences/eh2015/</text:a>                                            | where does the conference show up on voctoweb?                                                                                                                                                                                                                                                                                                                                                                                                                                                                                                                                                                                                                                                                                            |           |
| Publishing.Voctoweb.Tags                                                                                                                                                                                                                                                                                                                                                                                                                                                                                                                                   | foo, bar, baz                                                                             | tags that only appear on voctoweb                                                                                                                                                                                                                                                                                                                                                                                                                                                                                                                                                                                                                                                                                                         |           |
| Publishing.Path                                                                                                                                                                                                                                                                                                                                                                                                                                                                                                                                            | /srv/releases/eh15/                                                                       | where in the filesystem of the release machine are the release files?                                                                                                                                                                                                                                                                                                                                                                                                                                                                                                                                                                                                                                                                     |           |
| Publishing.Tags                                                                                                                                                                                                                                                                                                                                                                                                                                                                                                                                            | foo, bar, baz                                                                             | tags that will be used for all publishing targets                                                                                                                                                                                                                                                                                                                                                                                                                                                                                                                                                                                                                                                                                         |           |
| Publishing.UploadOptions                                                                                                                                                                                                                                                                                                                                                                                                                                                                                                                                   | -i /video/upload-key                                                                      | extra options for the postprocessing scp script. Warning: they are intentionally not quoted before integrating them into the cmdline!                                                                                                                                                                                                                                                                                                                                                                                                                                                                                                                                                                                                     |           |
| Publishing.Upload.SkipSlaves                                                                                                                                                                                                                                                                                                                                                                                                                                                                                                                               | speedy,tweety                                                                             | Comma-separated list of hostnames that share storage with publishing server. If this property is set, the upload script will not process any slave tickets on the given hosts but just set them to done. This is required if master encoding is done on event and slave encoding on other machines that share the storage with the releasing worker.                                                                                                                                                                                                                                                                                                                                                                                      |           |
| Publishing.UploadTarget                                                                                                                                                                                                                                                                                                                                                                                                                                                                                                                                    | voc@live.ber.c3voc.de:/srv/releases/eh15/                                                 | target for postprocessing scp script                                                                                                                                                                                                                                                                                                                                                                                                                                                                                                                                                                                                                                                                                                      |           |
| Publishing.YouTube.Enable                                                                                                                                                                                                                                                                                                                                                                                                                                                                                                                                  | yes                                                                                       | wether master files should be released on youtube or not (this is ANDed with Publishing.YouTube.EnableProfile from encoding profiles)                                                                                                                                                                                                                                                                                                                                                                                                                                                                                                                                                                                                     |           |
| Publishing.YouTube.Privacy                                                                                                                                                                                                                                                                                                                                                                                                                                                                                                                                 | public, private or unlisted                                                               | see <text:a xlink:type="simple" xlink:href="https://c3voc.de/wiki/c3tracker:youtube#fuer_das_voc" text:style-name="Internet_20_link" text:visited-style-name="Visited_20_Internet_20_Link">Youtube</text:a>                                                                                                                                                                                                                                                                                                                                                                                                                                                                                                                                                                                                                                                                                                      |           |
| Publishing.YouTube.Tags                                                                                                                                                                                                                                                                                                                                                                                                                                                                                                                                    | eh15,easterhegg,ccc,easterhegg2015,don't kehr,Braunschweig                                | :::                                                                                                                                                                                                                                                                                                                                                                                                                                                                                                                                                                                                                                                                                                                                       |           |
| Publishing.YouTube.Token                                                                                                                                                                                                                                                                                                                                                                                                                                                                                                                                   | &lt;token&gt;                                                                                   | :::                                                                                                                                                                                                                                                                                                                                                                                                                                                                                                                                                                                                                                                                                                                                       |           |
| Publishing.YouTube.Playlists                                                                                                                                                                                                                                                                                                                                                                                                                                                                                                                               |                                                                                           | optional, see [[youtube#fuer_das_voc                                                                                                                                                                                                                                                                                                                                                                                                                                                                                                                                                                                                                                                                                                      | Youtube]  |
| Publishing.YouTube.TitlePrefixSpeakers                                                                                                                                                                                                                                                                                                                                                                                                                                                                                                                     | yes                                                                                       | when this is set, prepend up to x people to title, where x is defined by the integer                                                                                                                                                                                                                                                                                                                                                                                                                                                                                                                                                                                                                                                      |           |
^ Fahrplan                                                                                                                                                                                                                                                                                                                                                                                                                                                                                                                                                   ^                                                                                           ^                                                                                                                                                                                                                                                                                                                                                                                                                                                                                                                                                                                                                                                                                                                                           |           |
| Fahrplan.Abstract                                                                                                                                                                                                                                                                                                                                                                                                                                                                                                                                          | The combination of the ongoing technological revolution, globalisation and what are more  |                                                                                                                                                                                                                                                                                                                                                                                                                                                                                                                                                                                                                                                                                                                                           |           |
| Fahrplan.Date                                                                                                                                                                                                                                                                                                                                                                                                                                                                                                                                              | 2018-12-27                                                                                |                                                                                                                                                                                                                                                                                                                                                                                                                                                                                                                                                                                                                                                                                                                                           |           |
| Fahrplan.DateTime                                                                                                                                                                                                                                                                                                                                                                                                                                                                                                                                          | 2018-12-27T11:30:00+0100                                                                  |                                                                                                                                                                                                                                                                                                                                                                                                                                                                                                                                                                                                                                                                                                                                           |           |
| Fahrplan.Day                                                                                                                                                                                                                                                                                                                                                                                                                                                                                                                                               | 1                                                                                         |                                                                                                                                                                                                                                                                                                                                                                                                                                                                                                                                                                                                                                                                                                                                           |           |
| Fahrplan.Duration                                                                                                                                                                                                                                                                                                                                                                                                                                                                                                                                          | 01:00                                                                                     |                                                                                                                                                                                                                                                                                                                                                                                                                                                                                                                                                                                                                                                                                                                                           |           |
| Fahrplan.GUID                                                                                                                                                                                                                                                                                                                                                                                                                                                                                                                                              | 9dde571b-4d49-4b44-8329-42e354bcc24b                                                      |                                                                                                                                                                                                                                                                                                                                                                                                                                                                                                                                                                                                                                                                                                                                           |           |
| Fahrplan.ID                                                                                                                                                                                                                                                                                                                                                                                                                                                                                                                                                | 10021                                                                                     |                                                                                                                                                                                                                                                                                                                                                                                                                                                                                                                                                                                                                                                                                                                                           |           |
| Fahrplan.Language                                                                                                                                                                                                                                                                                                                                                                                                                                                                                                                                          | en                                                                                        |                                                                                                                                                                                                                                                                                                                                                                                                                                                                                                                                                                                                                                                                                                                                           |           |
| Fahrplan.Person_list                                                                                                                                                                                                                                                                                                                                                                                                                                                                                                                                   | Guy Standing                                                                              |                                                                                                                                                                                                                                                                                                                                                                                                                                                                                                                                                                                                                                                                                                                                           |           |
| Fahrplan.Persons                                                                                                                                                                                                                                                                                                                                                                                                                                                                                                                                           | Guy Standing                                                                              |                                                                                                                                                                                                                                                                                                                                                                                                                                                                                                                                                                                                                                                                                                                                           |           |
| Fahrplan.Recording.Optout                                                                                                                                                                                                                                                                                                                                                                                                                                                                                                                                  | 0                                                                                         |                                                                                                                                                                                                                                                                                                                                                                                                                                                                                                                                                                                                                                                                                                                                           |           |
| Fahrplan.Room                                                                                                                                                                                                                                                                                                                                                                                                                                                                                                                                              | Adams                                                                                     |                                                                                                                                                                                                                                                                                                                                                                                                                                                                                                                                                                                                                                                                                                                                           |           |
| Fahrplan.Slug                                                                                                                                                                                                                                                                                                                                                                                                                                                                                                                                              | 35c3-10021-the_precariat_a_disruptive_class_for_disruptive_times                          |                                                                                                                                                                                                                                                                                                                                                                                                                                                                                                                                                                                                                                                                                                                                           |           |
| Fahrplan.Start                                                                                                                                                                                                                                                                                                                                                                                                                                                                                                                                             | 11:30                                                                                     |                                                                                                                                                                                                                                                                                                                                                                                                                                                                                                                                                                                                                                                                                                                                           |           |
| Fahrplan.Subtitle                                                                                                                                                                                                                                                                                                                                                                                                                                                                                                                                          | Why and How the Precariat will define the Global Transformation to save our planet.       |                                                                                                                                                                                                                                                                                                                                                                                                                                                                                                                                                                                                                                                                                                                                           |           |
| Fahrplan.Title                                                                                                                                                                                                                                                                                                                                                                                                                                                                                                                                             | The Precariat: A Disruptive Class for Disruptive Times.                                   |                                                                                                                                                                                                                                                                                                                                                                                                                                                                                                                                                                                                                                                                                                                                           |           |
| Fahrplan.Track                                                                                                                                                                                                                                                                                                                                                                                                                                                                                                                                             | Ethics, Society &amp; Politics                                                                |                                                                                                                                                                                                                                                                                                                                                                                                                                                                                                                                                                                                                                                                                                                                           |           |
| Fahrplan.Type                                                                                                                                                                                                                                                                                                                                                                                                                                                                                                                                              | lecture                                                                                   |                                                                                                                                                                                                                                                                                                                                                                                                                                                                                                                                                                                                                                                                                                                                           |           |
| Fahrplan.URL                                                                                                                                                                                                                                                                                                                                                                                                                                                                                                                                               | <text:a xlink:type="simple" xlink:href="https://fahrplan.events.ccc.de/congress/2018/Fahrplan/events/10021.html" text:style-name="Internet_20_link" text:visited-style-name="Visited_20_Internet_20_Link">https://fahrplan.events.ccc.de/congress/2018/Fahrplan/events/10021.html</text:a>                   |                                                                                                                                                                                                                                                                                                                                                                                                                                                                                                                                                                                                                                                                                                                                           |           |
| *</text:span><text:span text:style-name="Emphasis">Recording</text:span>***                                                                                                                                                                                                                                                                                                                                                                                                                                                                                                                                          </text:p>
          </table:table-cell>
          <table:table-cell office:value-type="string" table:style-name="tablecell"/>
          <table:table-cell office:value-type="string" table:style-name="tablecell">
            <text:p text:style-name="tablealignleft"> Include slides as a second video track in the master and h264 encodings                                                                                                                                                                                                                                                                                                                                                                                                                                                                                                                                                                                                                                                                   </text:p>
          </table:table-cell>
          <table:table-cell office:value-type="string" table:style-name="tablecell"/>
        </table:table-row>
        <table:table-row>
          <table:table-cell office:value-type="string" table:style-name="tablecell">
            <text:p text:style-name="tablealignleft"> Recording.Slides                                                                                                                                                                                                                                                                                                                                                                                                                                                                                                                                           </text:p>
          </table:table-cell>
          <table:table-cell office:value-type="string" table:style-name="tablecell">
            <text:p text:style-name="tablealignleft"> yes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13::04:37</meta:creation-date>
    <dc:creator>Generated</dc:creator>
    <dc:date>2026-09-09T13::04:37</dc:date>
    <dc:language>en-US</dc:language>
    <meta:editing-cycles>1</meta:editing-cycles>
    <meta:editing-duration>PT0S</meta:editing-duration>
    <dc:title>c3tracker:start</dc:title>
  </office:meta>
</office:document-meta>
</file>