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3tracker:properties"/>== Ticket Properties</text:p>
      <table:table table:style-name="Table">
        <table:table-column/>
        <table:table-column/>
        <table:table-column/>
        <table:table-column/>
        <table:table-column/>
        <table:table-column/>
        <table:table-row>
          <table:table-cell office:value-type="string" table:style-name="tableheader">
            <text:p text:style-name="Table_20_Heading"> Property Name                                                                                                                                                                                                                                                                                                                                                                                                                                                                                                                                              </text:p>
          </table:table-cell>
          <table:table-cell office:value-type="string" table:style-name="tableheader">
            <text:p text:style-name="Table_20_Heading"> Example Value                                                                             </text:p>
          </table:table-cell>
          <table:table-cell office:value-type="string" table:style-name="tableheader">
            <text:p text:style-name="Table_20_Heading"> Commen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Meta                                                                                                                                                                                                                                                                                                                                                                                                                                                                                                                                                                                                                                                                                                                                                                                                                                                                                                                                                                                                                                                                                                                                                                                                                                                                                                                                                                                             </text:p>
          </table:table-cell>
          <table:covered-table-cell/>
          <table:covered-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Album                                                                                                                                                                                                                                                                                                                                                                                                                                                                                                                                                 </text:p>
          </table:table-cell>
          <table:table-cell office:value-type="string" table:style-name="tablecell">
            <text:p text:style-name="tablealignleft"> Easterhegg 2015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License                                                                                                                                                                                                                                                                                                                                                                                                                                                                                                                                               </text:p>
          </table:table-cell>
          <table:table-cell office:value-type="string" table:style-name="tablecell">
            <text:p text:style-name="tablealignleft"> Licensed to the public under <text:a xlink:type="simple" xlink:href="http://creativecommons.org/licenses/by/3.0/de" text:style-name="Internet_20_link" text:visited-style-name="Visited_20_Internet_20_Link">http://creativecommons.org/licenses/by/3.0/de</text:a>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Year                                                                                                                                                                                                                                                                                                                                                                                                                                                                                                                                                  </text:p>
          </table:table-cell>
          <table:table-cell office:value-type="string" table:style-name="tablecell">
            <text:p text:style-name="tablealignleft"> 2015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Capture                                                                                                                                                                                                                                                                                                                                                                                                                                                                                                                                                                                                                                                                                                                                                                                                                                                                                                                                                                                                                                                                                                                                                                                                                                                                                                                                                                                       </text:p>
          </table:table-cell>
          <table:covered-table-cell/>
          <table:covered-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ture.FPS                                                                                                                                                                                                                                                                                                                                                                                                                                                                                                                                 </text:p>
          </table:table-cell>
          <table:table-cell office:value-type="string" table:style-name="tablecell">
            <text:p text:style-name="tablealignleft"> 3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Processing                                                                                                                                                                                                                                                                                                                                                                                                                                                                                                                                                                                                                                                                                                                                                                                                                                                                                                                                                                                                                                                                                                                                                                                                                                                                                                                                                                                       </text:p>
          </table:table-cell>
          <table:covered-table-cell/>
          <table:covered-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Enable                                                                                                                                                                                                                                                                                                                                                                                                                                                                                                                                 </text:p>
          </table:table-cell>
          <table:table-cell office:value-type="string" table:style-name="tablecell">
            <text:p text:style-name="tablealignleft"> yes                                                                                       </text:p>
          </table:table-cell>
          <table:table-cell office:value-type="string" table:style-name="tablecell">
            <text:p text:style-name="tablealignleft"> use Auphonic for this projec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Preset                                                                                                                                                                                                                                                                                                                                                                                                                                                                                                                                 </text:p>
          </table:table-cell>
          <table:table-cell office:value-type="string" table:style-name="tablecell">
            <text:p text:style-name="tablealignleft"> BNz7qqLTumDNDh3qjo2S95                                                                    </text:p>
          </table:table-cell>
          <table:table-cell office:value-type="string" table:style-name="tablecell">
            <text:p text:style-name="tablealignleft"> GUID of auphonic preset, please check!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Token                                                                                                                                                                                                                                                                                                                                                                                                                                                                                                                                  </text:p>
          </table:table-cell>
          <table:table-cell office:value-type="string" table:style-name="tablecell">
            <text:p text:style-name="tablealignleft"> &lt;token&gt;                                                                                   </text:p>
          </table:table-cell>
          <table:table-cell office:value-type="string" table:style-name="tablecell">
            <text:p text:style-name="tablealignleft"> OAuth 2.0 bearer token of Auphonic (<text:a xlink:type="simple" xlink:href="https://auphonic.com/api-docs/authentication.html#oauth" text:style-name="Internet_20_link" text:visited-style-name="Visited_20_Internet_20_Link">generate manually</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SpeedLimit                                                                                                                                                                                                                                                                                                                                                                                                                                                                                                                             </text:p>
          </table:table-cell>
          <table:table-cell office:value-type="string" table:style-name="tablecell">
            <text:p text:style-name="tablealignleft"> 2000                                                                                      </text:p>
          </table:table-cell>
          <table:table-cell office:value-type="string" table:style-name="tablecell">
            <text:p text:style-name="tablealignleft"> upload limit for Auphonic uploads in kBytes/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ReuseProduction                                                                                                                                                                                                                                                                                                                                                                                                                                                                                                                        </text:p>
          </table:table-cell>
          <table:table-cell office:value-type="string" table:style-name="tablecell">
            <text:p text:style-name="tablealignleft"> yes                                                                                       </text:p>
          </table:table-cell>
          <table:table-cell office:value-type="string" table:style-name="tablecell">
            <text:p text:style-name="tablealignleft"> reuse the already produced audio file from authonic when reencoding the video (length needs to match)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Loudnorm.Enable                                                                                                                                                                                                                                                                                                                                                                                                                                                                                                                                 </text:p>
          </table:table-cell>
          <table:table-cell office:value-type="string" table:style-name="tablecell">
            <text:p text:style-name="tablealignleft"> yes                                                                                       </text:p>
          </table:table-cell>
          <table:table-cell office:value-type="string" table:style-name="tablecell">
            <text:p text:style-name="tablealignleft"> Enable loudness normalization filter of FFmpeg. Only works on Debian Stretch (FFmpeg &gt; 3.x) and if Auphonic is disabl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ocessing.File.Intro     </text:p>
          </table:table-cell>
          <table:table-cell office:value-type="string" table:style-name="tablecell">
            <text:p text:style-name="tablealignleft"> /video/eh15/intros/1234.ts                                                                </text:p>
          </table:table-cell>
          <table:table-cell office:value-type="string" table:style-name="tablecell">
            <text:p text:style-name="tablealignleft"> Intro file location determined automatically, this is set by script C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ocessing.File.Outro    </text:p>
          </table:table-cell>
          <table:table-cell office:value-type="string" table:style-name="tablecell">
            <text:p text:style-name="tablealignleft"> /video/eh15/intros/outro.ts                                                               </text:p>
          </table:table-cell>
          <table:table-cell office:value-type="string" table:style-name="tablecell">
            <text:p text:style-name="tablealignleft"> Outro file location determined automatically, this is set by script C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BasePath                                                                                                                                                                                                                                                                                                                                                                                                                                                                                                                                        </text:p>
          </table:table-cell>
          <table:table-cell office:value-type="string" table:style-name="tablecell">
            <text:p text:style-name="tablealignleft"> /video/                                                                                   </text:p>
          </table:table-cell>
          <table:table-cell office:value-type="string" table:style-name="tablecell">
            <text:p text:style-name="tablealignleft"> Define a base path where all other subdirectories are “guessed” by convention. Note this does NOT include the Intro(s) and Outro(s) property, as it is considered an error if those files are missing, therefore it can not be guess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Capture                                                                                                                                                                                                                                                                                                                                                                                                                                                                                                                                    </text:p>
          </table:table-cell>
          <table:table-cell office:value-type="string" table:style-name="tablecell">
            <text:p text:style-name="tablealignleft"> /video/CRS/pieces/Saal/                                                                   </text:p>
          </table:table-cell>
          <table:table-cell office:value-type="string" table:style-name="tablecell">
            <text:p text:style-name="tablealignleft"> where are the pieces from the capture proces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del">Processing.Path.Exmljob</text:span>                                                                                                                                                                                                                                                                                                                                                                                                                                                                                                                         </text:p>
          </table:table-cell>
          <table:table-cell office:value-type="string" table:style-name="tablecell">
            <text:p text:style-name="tablealignleft"> Remove this property when you see it!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Intros                                                                                                                                                                                                                                                                                                                                                                                                                                                                                                                                     </text:p>
          </table:table-cell>
          <table:table-cell office:value-type="string" table:style-name="tablecell">
            <text:p text:style-name="tablealignleft"> /video/eh15/intros/                                                                       </text:p>
          </table:table-cell>
          <table:table-cell office:value-type="string" table:style-name="tablecell">
            <text:p text:style-name="tablealignleft"> where are the intro file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ocessing.Intro.Duration</text:p>
          </table:table-cell>
          <table:table-cell office:value-type="string" table:style-name="tablecell">
            <text:p text:style-name="tablealignleft"> 5.4                                                                                       </text:p>
          </table:table-cell>
          <table:table-cell office:value-type="string" table:style-name="tablecell">
            <text:p text:style-name="tablealignleft"> Duration of the Intro(s) in seconds, this value is used to trim the audio-only files, so that they do not start with several seconds of silence. This value is now set **************************************************************************************************************************************************************************************************************************************************************<text:span text:style-name="Strong_20_Emphasis">automatically</text:span>************************************************************************************************************************************************************************************************************************************************************** by a worker scrip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Intro.DurationNonAlpha                                                                                                                                                                                                                                                                                                                                                                                                                                                                                                                          </text:p>
          </table:table-cell>
          <table:table-cell office:value-type="string" table:style-name="tablecell">
            <text:p text:style-name="tablealignleft"> 14.4                                                                                      </text:p>
          </table:table-cell>
          <table:table-cell office:value-type="string" table:style-name="tablecell">
            <text:p text:style-name="tablealignleft"> If using alpha intros, set the duration of the opaque part of the intro. This is the duration in seconds from the beginning of the intro that is NOT blended over the main content. This is for the video as well as the audio track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Outro.DurationAlpha                                                                                                                                                                                                                                                                                                                                                                                                                                                                                                                             </text:p>
          </table:table-cell>
          <table:table-cell office:value-type="string" table:style-name="tablecell">
            <text:p text:style-name="tablealignleft"> 3.88                                                                                      </text:p>
          </table:table-cell>
          <table:table-cell office:value-type="string" table:style-name="tablecell">
            <text:p text:style-name="tablealignleft"> If using alpha outros, set the duration of the alpha part at the beginning of the outro. For this duration in seconds, the end of the main content (up to the cutout point) is overlayed with the outro video and audio track(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Output                                                                                                                                                                                                                                                                                                                                                                                                                                                                                                                                     </text:p>
          </table:table-cell>
          <table:table-cell office:value-type="string" table:style-name="tablecell">
            <text:p text:style-name="tablealignleft"> /video/eh15/encoded/                                                                      </text:p>
          </table:table-cell>
          <table:table-cell office:value-type="string" table:style-name="tablecell">
            <text:p text:style-name="tablealignleft"> where shall the finished encodings show up? NOTE: this is also the directory where master encodings are taken from by the slave profiles, e.g. MP3 audio-only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Outro                                                                                                                                                                                                                                                                                                                                                                                                                                                                                                                                      </text:p>
          </table:table-cell>
          <table:table-cell office:value-type="string" table:style-name="tablecell">
            <text:p text:style-name="tablealignleft"> /video/eh15/intros/outro.ts                                                               </text:p>
          </table:table-cell>
          <table:table-cell office:value-type="string" table:style-name="tablecell">
            <text:p text:style-name="tablealignleft"> where is the outro file? (if directory, a file named &lt;frab-id&gt;.{dv,ts} is searched firs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Raw                                                                                                                                                                                                                                                                                                                                                                                                                                                                                                                                        </text:p>
          </table:table-cell>
          <table:table-cell office:value-type="string" table:style-name="tablecell">
            <text:p text:style-name="tablealignleft"> /video/fuse/                                                                              </text:p>
          </table:table-cell>
          <table:table-cell office:value-type="string" table:style-name="tablecell">
            <text:p text:style-name="tablealignleft"> where are the fuse mounts for cutting creat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Repair                                                                                                                                                                                                                                                                                                                                                                                                                                                                                                                                     </text:p>
          </table:table-cell>
          <table:table-cell office:value-type="string" table:style-name="tablecell">
            <text:p text:style-name="tablealignleft"> /video/eh15/repair/                                                                       </text:p>
          </table:table-cell>
          <table:table-cell office:value-type="string" table:style-name="tablecell">
            <text:p text:style-name="tablealignleft"> where to look for manually repaired files? (pretty unimportant for regular oper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Tmp                                                                                                                                                                                                                                                                                                                                                                                                                                                                                                                                        </text:p>
          </table:table-cell>
          <table:table-cell office:value-type="string" table:style-name="tablecell">
            <text:p text:style-name="tablealignleft"> /video/eh15/tmp                                                                           </text:p>
          </table:table-cell>
          <table:table-cell office:value-type="string" table:style-name="tablecell">
            <text:p text:style-name="tablealignleft"> where is a writable tmp-dir (shared among all encoder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Video.AspectRatio                                                                                                                                                                                                                                                                                                                                                                                                                                                                                                                               </text:p>
          </table:table-cell>
          <table:table-cell office:value-type="string" table:style-name="tablecell">
            <text:p text:style-name="tablealignleft"> 16:9                                                                                      </text:p>
          </table:table-cell>
          <table:table-cell office:value-type="string" table:style-name="tablecell">
            <text:p text:style-name="tablealignleft"> Usually **************************************************************************************************************************************************************************************************************************************************************<text:span text:style-name="Strong_20_Emphasis">not needed</text:span>************************************************************************************************************************************************************************************************************************************************************<text:span text:style-name="Strong_20_Emphasis">, HD only exists in 16:9 anyway.                                                                                                                                                        |           |
^ Project                                                                                                                                                                                                                                                                                                                                                                                                                                                                                                                                                                                                                                               |^                                                                                                                                                                                                                                                                                                                                                                                                                                                                                                                                                                                                                                                                                                                                           |           |
| Project.Slug                                                                                                                                                                                                                                                                                                                                                                                                                                                                                                                                               | eh15                                                                                      | this property already exists in every project, it is only neccessary as an explicit property e.g. if two projects with same slug shall exist                                                                                                                                                                                                                                                                                                                                                                                                                                                                                                                                                                                              |           |
^ Publishing                                                                                                                                                                                                                                                                                                                                                                                                                                                                                                                                                                                                                                            |^ Parameters for script-H publishing                                                                                                                                                                                                                                                                                                                                                                                                                                                                                                                                                                                                                                                                                                        |           |
| Publishing.Base.Url                                                                                                                                                                                                                                                                                                                                                                                                                                                                                                                                        | <text:a xlink:type="simple" xlink:href="http://live.ber.c3voc.de/releases/eh15/" text:style-name="Internet_20_link" text:visited-style-name="Visited_20_Internet_20_Link">http://live.ber.c3voc.de/releases/eh15/</text:a>                                                   | where does media pull the release files from?                                                                                                                                                                                                                                                                                                                                                                                                                                                                                                                                                                                                                                                                                             |           |
| Publishing.Url.Secret                                                                                                                                                                                                                                                                                                                                                                                                                                                                                                                                      | 436B4233DB874E1E1C93510892E3D                                                             | secret string used for generation of secure links (need to be set in the nginx config, too)                                                                                                                                                                                                                                                                                                                                                                                                                                                                                                                                                                                                                                               |           |
| Publishing.Url.Lifetime                                                                                                                                                                                                                                                                                                                                                                                                                                                                                                                                    | 3600                                                                                      | controls how log the generatet links are valid (in seconds since the last page reload)                                                                                                                                                                                                                                                                                                                                                                                                                                                                                                                                                                                                                                                    |           |
| Publishing.Voctoweb.Enable                                                                                                                                                                                                                                                                                                                                                                                                                                                                                                                                 | yes                                                                                       | wether files should be released on voctoweb (this is ANDed with Publishing.Voctoweb.EnableProfile from encoding profiles)                                                                                                                                                                                                                                                                                                                                                                                                                                                                                                                                                                                                                 |           |
| Publishing.Voctoweb.Url                                                                                                                                                                                                                                                                                                                                                                                                                                                                                                                                    | <text:a xlink:type="simple" xlink:href="http://media.ccc.de/browse/conferences/eh2015/" text:style-name="Internet_20_link" text:visited-style-name="Visited_20_Internet_20_Link">http://media.ccc.de/browse/conferences/eh2015/</text:a>                                            | where does the conference show up on voctoweb?                                                                                                                                                                                                                                                                                                                                                                                                                                                                                                                                                                                                                                                                                            |           |
| Publishing.Voctoweb.Tags                                                                                                                                                                                                                                                                                                                                                                                                                                                                                                                                   | foo, bar, baz                                                                             | tags that only appear on voctoweb                                                                                                                                                                                                                                                                                                                                                                                                                                                                                                                                                                                                                                                                                                         |           |
| Publishing.Path                                                                                                                                                                                                                                                                                                                                                                                                                                                                                                                                            | /srv/releases/eh15/                                                                       | where in the filesystem of the release machine are the release files?                                                                                                                                                                                                                                                                                                                                                                                                                                                                                                                                                                                                                                                                     |           |
| Publishing.Tags                                                                                                                                                                                                                                                                                                                                                                                                                                                                                                                                            | foo, bar, baz                                                                             | tags that will be used for all publishing targets                                                                                                                                                                                                                                                                                                                                                                                                                                                                                                                                                                                                                                                                                         |           |
| Publishing.UploadOptions                                                                                                                                                                                                                                                                                                                                                                                                                                                                                                                                   | -i /video/upload-key                                                                      | extra options for the postprocessing scp script. Warning: they are intentionally not quoted before integrating them into the cmdline!                                                                                                                                                                                                                                                                                                                                                                                                                                                                                                                                                                                                     |           |
| Publishing.Upload.SkipSlaves                                                                                                                                                                                                                                                                                                                                                                                                                                                                                                                               | speedy,tweety                                                                             | Comma-separated list of hostnames that share storage with publishing server. If this property is set, the upload script will not process any slave tickets on the given hosts but just set them to done. This is required if master encoding is done on event and slave encoding on other machines that share the storage with the releasing worker.                                                                                                                                                                                                                                                                                                                                                                                      |           |
| Publishing.UploadTarget                                                                                                                                                                                                                                                                                                                                                                                                                                                                                                                                    | voc@live.ber.c3voc.de:/srv/releases/eh15/                                                 | target for postprocessing scp script                                                                                                                                                                                                                                                                                                                                                                                                                                                                                                                                                                                                                                                                                                      |           |
| Publishing.YouTube.Enable                                                                                                                                                                                                                                                                                                                                                                                                                                                                                                                                  | yes                                                                                       | wether master files should be released on youtube or not (this is ANDed with Publishing.YouTube.EnableProfile from encoding profiles)                                                                                                                                                                                                                                                                                                                                                                                                                                                                                                                                                                                                     |           |
| Publishing.YouTube.Privacy                                                                                                                                                                                                                                                                                                                                                                                                                                                                                                                                 | public, private or unlisted                                                               | see <text:a xlink:type="simple" xlink:href="https://c3voc.de/wiki/c3tracker:youtube#fuer_das_voc" text:style-name="Internet_20_link" text:visited-style-name="Visited_20_Internet_20_Link">Youtube</text:a>                                                                                                                                                                                                                                                                                                                                                                                                                                                                                                                                                                                                                                                                                                      |           |
| Publishing.YouTube.Tags                                                                                                                                                                                                                                                                                                                                                                                                                                                                                                                                    | eh15,easterhegg,ccc,easterhegg2015,don't kehr,Braunschweig                                | :::                                                                                                                                                                                                                                                                                                                                                                                                                                                                                                                                                                                                                                                                                                                                       |           |
| Publishing.YouTube.Token                                                                                                                                                                                                                                                                                                                                                                                                                                                                                                                                   | &lt;token&gt;                                                                                   | :::                                                                                                                                                                                                                                                                                                                                                                                                                                                                                                                                                                                                                                                                                                                                       |           |
| Publishing.YouTube.Playlists                                                                                                                                                                                                                                                                                                                                                                                                                                                                                                                               |                                                                                           | :::                                                                                                                                                                                                                                                                                                                                                                                                                                                                                                                                                                                                                                                                                                      |   |
| Publishing.YouTube.TitlePrefixSpeakers                                                                                                                                                                                                                                                                                                                                                                                                                                                                                                                     | yes                                                                                       | when this is set, prepend up to x people to title, where x is defined by the integer                                                                                                                                                                                                                                                                                                                                                                                                                                                                                                                                                                                                                                                      |           |
^ Fahrplan                                                                                                                                                                                                                                                                                                                                                                                                                                                                                                                                                   ^                                                                                           ^                                                                                                                                                                                                                                                                                                                                                                                                                                                                                                                                                                                                                                                                                                                                           |           |
| Fahrplan.Abstract                                                                                                                                                                                                                                                                                                                                                                                                                                                                                                                                          | The combination of the ongoing technological revolution, globalisation and what are more  |                                                                                                                                                                                                                                                                                                                                                                                                                                                                                                                                                                                                                                                                                                                                           |           |
| Fahrplan.Date                                                                                                                                                                                                                                                                                                                                                                                                                                                                                                                                              | 2018-12-27                                                                                |                                                                                                                                                                                                                                                                                                                                                                                                                                                                                                                                                                                                                                                                                                                                           |           |
| Fahrplan.DateTime                                                                                                                                                                                                                                                                                                                                                                                                                                                                                                                                          | 2018-12-27T11:30:00+0100                                                                  |                                                                                                                                                                                                                                                                                                                                                                                                                                                                                                                                                                                                                                                                                                                                           |           |
| Fahrplan.Day                                                                                                                                                                                                                                                                                                                                                                                                                                                                                                                                               | 1                                                                                         |                                                                                                                                                                                                                                                                                                                                                                                                                                                                                                                                                                                                                                                                                                                                           |           |
| Fahrplan.Duration                                                                                                                                                                                                                                                                                                                                                                                                                                                                                                                                          | 01:00                                                                                     |                                                                                                                                                                                                                                                                                                                                                                                                                                                                                                                                                                                                                                                                                                                                           |           |
| Fahrplan.GUID                                                                                                                                                                                                                                                                                                                                                                                                                                                                                                                                              | 9dde571b-4d49-4b44-8329-42e354bcc24b                                                      |                                                                                                                                                                                                                                                                                                                                                                                                                                                                                                                                                                                                                                                                                                                                           |           |
| Fahrplan.ID                                                                                                                                                                                                                                                                                                                                                                                                                                                                                                                                                | 10021                                                                                     |                                                                                                                                                                                                                                                                                                                                                                                                                                                                                                                                                                                                                                                                                                                                           |           |
| Fahrplan.Language                                                                                                                                                                                                                                                                                                                                                                                                                                                                                                                                          | en                                                                                        |                                                                                                                                                                                                                                                                                                                                                                                                                                                                                                                                                                                                                                                                                                                                           |           |
| Fahrplan.Person_list                                                                                                                                                                                                                                                                                                                                                                                                                                                                                                                                   | Guy Standing                                                                              |                                                                                                                                                                                                                                                                                                                                                                                                                                                                                                                                                                                                                                                                                                                                           |           |
| Fahrplan.Persons                                                                                                                                                                                                                                                                                                                                                                                                                                                                                                                                           | Guy Standing                                                                              |                                                                                                                                                                                                                                                                                                                                                                                                                                                                                                                                                                                                                                                                                                                                           |           |
| Fahrplan.Recording.Optout                                                                                                                                                                                                                                                                                                                                                                                                                                                                                                                                  | 0                                                                                         |                                                                                                                                                                                                                                                                                                                                                                                                                                                                                                                                                                                                                                                                                                                                           |           |
| Fahrplan.Room                                                                                                                                                                                                                                                                                                                                                                                                                                                                                                                                              | Adams                                                                                     |                                                                                                                                                                                                                                                                                                                                                                                                                                                                                                                                                                                                                                                                                                                                           |           |
| Fahrplan.Slug                                                                                                                                                                                                                                                                                                                                                                                                                                                                                                                                              | 35c3-10021-the_precariat_a_disruptive_class_for_disruptive_times                          |                                                                                                                                                                                                                                                                                                                                                                                                                                                                                                                                                                                                                                                                                                                                           |           |
| Fahrplan.Start                                                                                                                                                                                                                                                                                                                                                                                                                                                                                                                                             | 11:30                                                                                     |                                                                                                                                                                                                                                                                                                                                                                                                                                                                                                                                                                                                                                                                                                                                           |           |
| Fahrplan.Subtitle                                                                                                                                                                                                                                                                                                                                                                                                                                                                                                                                          | Why and How the Precariat will define the Global Transformation to save our planet.       |                                                                                                                                                                                                                                                                                                                                                                                                                                                                                                                                                                                                                                                                                                                                           |           |
| Fahrplan.Title                                                                                                                                                                                                                                                                                                                                                                                                                                                                                                                                             | The Precariat: A Disruptive Class for Disruptive Times.                                   |                                                                                                                                                                                                                                                                                                                                                                                                                                                                                                                                                                                                                                                                                                                                           |           |
| Fahrplan.Track                                                                                                                                                                                                                                                                                                                                                                                                                                                                                                                                             | Ethics, Society &amp; Politics                                                                |                                                                                                                                                                                                                                                                                                                                                                                                                                                                                                                                                                                                                                                                                                                                           |           |
| Fahrplan.Type                                                                                                                                                                                                                                                                                                                                                                                                                                                                                                                                              | lecture                                                                                   |                                                                                                                                                                                                                                                                                                                                                                                                                                                                                                                                                                                                                                                                                                                                           |           |
| Fahrplan.URL                                                                                                                                                                                                                                                                                                                                                                                                                                                                                                                                               | <text:a xlink:type="simple" xlink:href="https://fahrplan.events.ccc.de/congress/2018/Fahrplan/events/10021.html" text:style-name="Internet_20_link" text:visited-style-name="Visited_20_Internet_20_Link">https://fahrplan.events.ccc.de/congress/2018/Fahrplan/events/10021.html</text:a>                   |                                                                                                                                                                                                                                                                                                                                                                                                                                                                                                                                                                                                                                                                                                                                           |           |
| *</text:span><text:span text:style-name="Emphasis">Recording</text:span>***                                                                                                                                                                                                                                                                                                                                                                                                                                                                                                                                          </text:p>
          </table:table-cell>
          <table:table-cell office:value-type="string" table:style-name="tablecell"/>
          <table:table-cell office:value-type="string" table:style-name="tablecell">
            <text:p text:style-name="tablealignleft"> Include slides as a second video track in the master and h264 encodings                                                                                                                                                                                                                                                                                                                                                                                                                                                                                                                                                                                                                                                                   </text:p>
          </table:table-cell>
          <table:table-cell office:value-type="string" table:style-name="tablecell"/>
        </table:table-row>
        <table:table-row>
          <table:table-cell office:value-type="string" table:style-name="tablecell">
            <text:p text:style-name="tablealignleft"> Recording.Slides                                                                                                                                                                                                                                                                                                                                                                                                                                                                                                                                           </text:p>
          </table:table-cell>
          <table:table-cell office:value-type="string" table:style-name="tablecell">
            <text:p text:style-name="tablealignleft"> ye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9::17:14</meta:creation-date>
    <dc:creator>Generated</dc:creator>
    <dc:date>2026-08-26T09::17:14</dc:date>
    <dc:language>en-US</dc:language>
    <meta:editing-cycles>1</meta:editing-cycles>
    <meta:editing-duration>PT0S</meta:editing-duration>
    <dc:title>c3tracker:properties</dc:title>
  </office:meta>
</office:document-meta>
</file>