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3tracker:cutting"/>= Tracker Cutting Howto</text:p>
      <text:p text:style-name="Text_20_body">When we talk about “cutting a video”, we mean a highly automated process how the intro and outro get added to a recorded lecture using the <text:a xlink:type="simple" xlink:href="https://c3voc.de/wiki/c3tracker:start" text:style-name="Internet_20_link" text:visited-style-name="Visited_20_Internet_20_Link">CRS Ticket Tracker</text:a>.
Cutting in our case bascially only consists of setting the actual start and end of the lecture.
Everything else is an automated process.</text:p>
      <text:p text:style-name="Text_20_body">This page is meant to describe the steps involved when everything else is already prepared.
See <text:a xlink:type="simple" xlink:href="https://c3voc.de/wiki/projects:intro-outro-generator" text:style-name="Internet_20_link" text:visited-style-name="Visited_20_Internet_20_Link">Intro-Outro-Generator</text:a> for a way to generate intros based on a talk schedule and <text:a xlink:type="simple" xlink:href="https://c3voc.de/wiki/c3tracker:setup" text:style-name="Internet_20_link" text:visited-style-name="Visited_20_Internet_20_Link">Project setup</text:a> for the steps to set up a new tracker project (which is usually done by the “VOC event lead/ resposible person”).</text:p>
      <text:p text:style-name="Text_20_body">== Cutting with FUSE</text:p>
      <text:p text:style-name="Text_20_body">There are two main ways of cutting a video: Using the KDEnlive or Shotcut open source video editors or by manually writing frame numbers to obtained from a video player like mpv the in- and outframe files.</text:p>
      <text:p text:style-name="Text_20_body">General preconditions:</text:p>
      <text:list text:style-name="List_20_1" text:continue-numbering="false">
        <text:list-item>
          <text:p text:style-name="List_20_1_Content_First">Access to VOC VLAN or ethernet network</text:p>
          <text:list text:style-name="List_20_1">
            <text:list-item>
              <text:p text:style-name="List_20_1_Content">via DHCP or</text:p>
            </text:list-item>
            <text:list-item>
              <text:p text:style-name="List_20_1_Content">fixed IP configured as secondary ethernet interface</text:p>
            </text:list-item>
          </text:list>
        </text:list-item>
        <text:list-item>
          <text:p text:style-name="List_20_1_Content">Account on <text:a xlink:type="simple" xlink:href="https://tracker.c3voc.de" text:style-name="Internet_20_link" text:visited-style-name="Visited_20_Internet_20_Link">https://tracker.c3voc.de</text:a></text:p>
        </text:list-item>
        <text:list-item>
          <text:p text:style-name="List_20_1_Content">Have VLC installed</text:p>
        </text:list-item>
        <text:list-item>
          <text:p text:style-name="List_20_1_Content">On Linux: Install <text:span text:style-name="Source_20_Text">cifs-utils</text:span> (or similar) to mount the SMB share</text:p>
        </text:list-item>
        <text:list-item>
          <text:p text:style-name="List_20_1_Content">On Linux: Install KDEnlive (versino 17.x or 18.x) or Shotcut (version 22.12.21 is known to work)</text:p>
        </text:list-item>
        <text:list-item>
          <text:p text:style-name="List_20_1_Content_Last">On Windows/ macOS: Install Shotcut as described at <text:a xlink:type="simple" xlink:href="https://shotcut.org/download/" text:style-name="Internet_20_link" text:visited-style-name="Visited_20_Internet_20_Link">their website</text:a> (Version 22.12.21 is known to work)</text:p>
        </text:list-item>
      </text:list>
      <text:p text:style-name="Text_20_body">=== General Workflow</text:p>
      <text:p text:style-name="Text_20_body"><text:span text:style-name="Emphasis">storage.lan.c3voc.de</text:span><text:span text:style-name="Emphasis">encoderX.lan.c3voc.de</text:span><text:span text:style-name="Emphasis">minionX.lan.c3voc.de</text:span></text:p>
      <text:p text:style-name="Text_20_body">First of all, you need to mount the storage device's SMB file share to access the files:</text:p>
      <text:list text:style-name="List_20_1" text:continue-numbering="false">
        <text:list-item>
          <text:p text:style-name="LastListParagraph_List_20_1_Content_First">Linux: &lt;code&gt;mkdir -p /video</text:p>
        </text:list-item>
      </text:list>
      <text:p text:style-name="Text_20_body">mount -t cifs -o uid=$USER,password=,ro “<text:span text:style-name="Emphasis">storage.lan.c3voc.de/video” /video
mount -t cifs -o uid=$USER,password=,rw “</text:span>storage.lan.c3voc.de/tmp” /video/tmp
mount -t cifs -o uid=$USER,password=,rw “//storage.lan.c3voc.de/fuse” /video/fuse
&lt;/code&gt;</text:p>
      <text:list text:style-name="List_20_1" text:continue-numbering="false">
        <text:list-item>
          <text:p text:style-name="List_20_1_Content_First">macOS: Open Finder, click “Connect to Server” (cmd+K) in the “Go To” menu and connect to <text:a xlink:type="simple" xlink:href="smb://Guest:@storage.lan.c3voc.de/fuse" text:style-name="Internet_20_link" text:visited-style-name="Visited_20_Internet_20_Link">smb://Guest:@storage.lan.c3voc.de/fuse</text:a></text:p>
        </text:list-item>
        <text:list-item>
          <text:p text:style-name="List_20_1_Content_Last">Windows: Connect to the \\storage.lan.c3voc.de/video/ network drive</text:p>
        </text:list-item>
      </text:list>
      <text:p text:style-name="Text_20_body">If you can see files in <text:span text:style-name="Source_20_Text">fuse/&lt;EVENT&gt;/&lt;ROOM&gt;/&lt;Talk-ID&gt;</text:span>, you're ready to go.</text:p>
      <text:p text:style-name="Text_20_body">To cut a lecture:</text:p>
      <text:list text:style-name="List_20_1" text:continue-numbering="false">
        <text:list-item>
          <text:p text:style-name="List_20_1_Content_First">Open <text:a xlink:type="simple" xlink:href="https://tracker.c3voc.de" text:style-name="Internet_20_link" text:visited-style-name="Visited_20_Internet_20_Link">https://tracker.c3voc.de</text:a> and open an event/ project</text:p>
        </text:list-item>
        <text:list-item>
          <text:p text:style-name="List_20_1_Content">Click “recording task to cut” on the right to get a list of open cutting tickets</text:p>
        </text:list-item>
        <text:list-item>
          <text:p text:style-name="List_20_1_Content">Press the “cut” button and remember the talk ID</text:p>
        </text:list-item>
        <text:list-item>
          <text:p text:style-name="List_20_1_Content">Open <text:span text:style-name="Source_20_Text">/video/fuse/&lt;EVENT&gt;/&lt;ROOM&gt;/&lt;Talk-ID&gt;/</text:span> in some file explorer</text:p>
        </text:list-item>
        <text:list-item>
          <text:p text:style-name="List_20_1_Content">Open the <text:span text:style-name="Source_20_Text">uncut.ts</text:span> with VLC:</text:p>
          <text:list text:style-name="List_20_1">
            <text:list-item>
              <text:p text:style-name="List_20_1_Content">Check if the start and end are present in the file. If not, go back to the tracker and click “extend timeline”</text:p>
            </text:list-item>
            <text:list-item>
              <text:p text:style-name="List_20_1_Content">If translations are provided at the event: Check which tracks contain audio and which languages are spoken</text:p>
            </text:list-item>
          </text:list>
        </text:list-item>
        <text:list-item>
          <text:p text:style-name="List_20_1_Content">Start cutting with KDEnlive, Shotcut or mpv (see below)</text:p>
        </text:list-item>
        <text:list-item>
          <text:p text:style-name="List_20_1_Content">Check if audio and video are in sync</text:p>
        </text:list-item>
        <text:list-item>
          <text:p text:style-name="List_20_1_Content">Go back to the tracker to finish cutting:</text:p>
          <text:list text:style-name="List_20_1">
            <text:list-item>
              <text:p text:style-name="List_20_1_Content">Select language(s) from the drop-down using the right order (audio track 1, 2, 3)</text:p>
            </text:list-item>
            <text:list-item>
              <text:p text:style-name="List_20_1_Content">If there was A/V-delay, enable the corresponding checkbox and set the number (VLC and mpv values need to be inverted)</text:p>
            </text:list-item>
            <text:list-item>
              <text:p text:style-name="List_20_1_Content_Last">click “finish”</text:p>
            </text:list-item>
          </text:list>
        </text:list-item>
      </text:list>
      <text:p text:style-name="Text_20_body">=== Notes on Using KDEnlive</text:p>
      <text:p text:style-name="Text_20_body">Open the <text:span text:style-name="Source_20_Text">project.kdenlive</text:span> project file to start cutting:</text:p>
      <text:list text:style-name="List_20_1" text:continue-numbering="false">
        <text:list-item>
          <text:p text:style-name="List_20_1_Content_First">Find start and end of the lecture and resize the bar by dragging the start and end with your mouse</text:p>
          <text:list text:style-name="List_20_1">
            <text:list-item>
              <text:p text:style-name="List_20_1_Content">When hovering over the ends, a green arrow should appear. Use this to change the length. It may snap at your current playback position.</text:p>
            </text:list-item>
            <text:list-item>
              <text:p text:style-name="List_20_1_Content">Be careful to not move the video in the timeline</text:p>
            </text:list-item>
          </text:list>
        </text:list-item>
        <text:list-item>
          <text:p text:style-name="List_20_1_Content_Last">Save the project file</text:p>
        </text:list-item>
      </text:list>
      <text:p text:style-name="Text_20_body">If you have a poor connection to the storage, deactivate the video and audio thumbnails using the buttons on the right side of the lower window border.</text:p>
      <text:p text:style-name="Text_20_body">=== Notes on Using Shotcut</text:p>
      <text:p text:style-name="Text_20_body">Open the <text:span text:style-name="Source_20_Text">project_shotcut.mlt</text:span> project file to start cutting:</text:p>
      <text:list text:style-name="List_20_1" text:continue-numbering="false">
        <text:list-item>
          <text:p text:style-name="List_20_1_Content_First">Skim through the recording (use <text:span text:style-name="Source_20_Text">&lt;space&gt;</text:span> for play/pause)</text:p>
          <text:list text:style-name="List_20_1">
            <text:list-item>
              <text:p text:style-name="List_20_1_Content">Set start (in-point) with shortcut <text:span text:style-name="Source_20_Text">i</text:span></text:p>
            </text:list-item>
            <text:list-item>
              <text:p text:style-name="List_20_1_Content">Set end (out-point) with shortcut <text:span text:style-name="Source_20_Text">o</text:span></text:p>
            </text:list-item>
          </text:list>
        </text:list-item>
        <text:list-item>
          <text:p text:style-name="List_20_1_Content_Last">Save the project file</text:p>
        </text:list-item>
      </text:list>
      <text:p text:style-name="Text_20_body">More shortcuts:</text:p>
      <text:list text:style-name="List_20_1" text:continue-numbering="false">
        <text:list-item>
          <text:p text:style-name="List_20_1_Content_First"><text:span text:style-name="Source_20_Text">i</text:span>:                          Set start/ in-point</text:p>
        </text:list-item>
        <text:list-item>
          <text:p text:style-name="List_20_1_Content"><text:span text:style-name="Source_20_Text">o</text:span>:                          Set end/ out-point</text:p>
        </text:list-item>
        <text:list-item>
          <text:p text:style-name="List_20_1_Content"><text:span text:style-name="Source_20_Text">&lt;space&gt;</text:span>:                    play/ pause</text:p>
        </text:list-item>
        <text:list-item>
          <text:p text:style-name="List_20_1_Content"><text:span text:style-name="Source_20_Text">&lt;page-up&gt; &lt;page-down&gt;</text:span>:      Jump +/- 1 second (combine &lt;Ctrl&gt; or &lt;ALT&gt; to jump 2 or 5 seconds)</text:p>
        </text:list-item>
        <text:list-item>
          <text:p text:style-name="List_20_1_Content"><text:span text:style-name="Source_20_Text">&lt;ALT&gt;+&lt;arrow-left&gt;</text:span>:         Jump to start</text:p>
        </text:list-item>
        <text:list-item>
          <text:p text:style-name="List_20_1_Content"><text:span text:style-name="Source_20_Text">&lt;ALT&gt;+&lt;arrow-right&gt;</text:span>:        Jump to end</text:p>
        </text:list-item>
        <text:list-item>
          <text:p text:style-name="List_20_1_Content"><text:span text:style-name="Source_20_Text">&lt;arrow-left&gt; &lt;arrow-right&gt;</text:span>: Jump 1 frame back/ forwards</text:p>
        </text:list-item>
        <text:list-item>
          <text:p text:style-name="List_20_1_Content_Last"><text:span text:style-name="Source_20_Text">j / l</text:span>:                      Fast back/ forwards (gets faster, if pressed multiple times)</text:p>
        </text:list-item>
      </text:list>
      <text:p text:style-name="Text_20_body">Possible issues at installation:</text:p>
      <text:list text:style-name="List_20_1" text:continue-numbering="false">
        <text:list-item>
          <text:p text:style-name="List_20_1_Content_First">Error “This application failed to start because it could not find or load the Qt platform plugin “xcb” in […]”:</text:p>
          <text:list text:style-name="List_20_1">
            <text:list-item>
              <text:p text:style-name="Preformatted_20_Text">apt-get install libQt5Gui</text:p>
              <text:p text:style-name="LastListParagraph_Text_20_body">(see <text:a xlink:type="simple" xlink:href="http://stackoverflow.com/questions/17106315/failed-to-load-platform-plugin-xcb-while-launching-qt5-app-on-linux-without" text:style-name="Internet_20_link" text:visited-style-name="Visited_20_Internet_20_Link">http://stackoverflow.com/questions/17106315/failed-to-load-platform-plugin-xcb-while-launching-qt5-app-on-linux-without</text:a>)</text:p>
            </text:list-item>
          </text:list>
        </text:list-item>
      </text:list>
      <text:p text:style-name="Text_20_body">=== Notes on Using mpv</text:p>
      <text:p text:style-name="Text_20_body">If you like the command line, you can also configure mpv to show frame numbers by adding these settings in <text:span text:style-name="Source_20_Text">~/.config/mpv/mpv.conf</text:span>:</text:p>
      <text:p text:style-name="Preformatted_20_Text">osd-level=3<text:line-break/>osd-status-msg=${playback-time/full} / ${duration} (${percent-pos}%)\nframe: ${estimated-frame-number} / ${estimated-frame-count}</text:p>
      <text:p text:style-name="Text_20_body">Open the <text:span text:style-name="Source_20_Text">uncut.ts</text:span> in mpv to start cutting:</text:p>
      <text:list text:style-name="List_20_1" text:continue-numbering="false">
        <text:list-item>
          <text:p text:style-name="List_20_1_Content_First">Skim through the video to find the start</text:p>
          <text:list text:style-name="List_20_1">
            <text:list-item>
              <text:p text:style-name="List_20_1_Content">Write the frame number to the <text:span text:style-name="Source_20_Text">inframe</text:span> file using <text:span text:style-name="Source_20_Text">echo &lt;FRAME&gt; &gt; /video/fuse/&lt;EVENT&gt;/&lt;ROOM&gt;/&lt;Talk-ID&gt;/inframe</text:span></text:p>
            </text:list-item>
          </text:list>
        </text:list-item>
        <text:list-item>
          <text:p text:style-name="List_20_1_Content_Last">Do the same for the end using the <text:span text:style-name="Source_20_Text">outframe</text:span> file</text:p>
        </text:list-item>
      </text:list>
      <text:p text:style-name="Text_20_body">Using “echo” works best since some text editors like to create temporary lock files which isn't allowed on the FUSE file system.</text:p>
      <text:p text:style-name="Text_20_body">Additional keyboard shortcuts: See <text:a xlink:type="simple" xlink:href="https://mpv.io/manual/master/#keyboard-control" text:style-name="Internet_20_link" text:visited-style-name="Visited_20_Internet_20_Link">https://mpv.io/manual/master/#keyboard-control</text:a></text:p>
      <text:p text:style-name="Text_20_body">== Known Issues and Solutions</text:p>
      <text:list text:style-name="List_20_1" text:continue-numbering="false">
        <text:list-item>
          <text:p text:style-name="List_20_1_Content_First">Shotcut or VLC don't show a time during playback:</text:p>
          <text:list text:style-name="List_20_1">
            <text:list-item>
              <text:p text:style-name="List_20_1_Content">The <text:span text:style-name="Source_20_Text">uncut.ts</text:span> has broken timestamps because the recording was stopped to early or started to late. See <text:a xlink:type="simple" xlink:href="https://c3voc.de/wiki/c3tracker:repair#defekte_timestamps" text:style-name="Internet_20_link" text:visited-style-name="Visited_20_Internet_20_Link">defekte_timestamps</text:a>.</text:p>
            </text:list-item>
          </text:list>
        </text:list-item>
        <text:list-item>
          <text:p text:style-name="List_20_1_Content">Skimming though the video leads to jumps or some parts of the video can't be jumped to:</text:p>
          <text:list text:style-name="List_20_1">
            <text:list-item>
              <text:p text:style-name="List_20_1_Content">The <text:span text:style-name="Source_20_Text">uncut.ts</text:span> has broken timestamps because the recording was stopped to early or started to late. See <text:a xlink:type="simple" xlink:href="https://c3voc.de/wiki/c3tracker:repair#defekte_timestamps" text:style-name="Internet_20_link" text:visited-style-name="Visited_20_Internet_20_Link">defekte_timestamps</text:a>.</text:p>
            </text:list-item>
          </text:list>
        </text:list-item>
        <text:list-item>
          <text:p text:style-name="List_20_1_Content">SMB connect fails on OS X 10.11 El Capitan: <text:a xlink:type="simple" xlink:href="https://bugs.debian.org/cgi-bin/bugreport.cgi?bug=821730" text:style-name="Internet_20_link" text:visited-style-name="Visited_20_Internet_20_Link">https://bugs.debian.org/cgi-bin/bugreport.cgi?bug=821730</text:a></text:p>
          <text:list text:style-name="List_20_1">
            <text:list-item>
              <text:p text:style-name="List_20_1_Content_Last">Add an SMB password to the <text:span text:style-name="Source_20_Text">voc</text:span> user with <text:span text:style-name="Source_20_Text">smbpasswd -a voc</text:span> to that one can be used instead of the guest user</text:p>
            </text:list-item>
          </text:list>
        </text:list-item>
      </text:list>
      <text:p text:style-name="Text_20_body">== Remote Cutting using a Proxy File</text:p>
      <text:p text:style-name="Text_20_body">The <text:span text:style-name="Source_20_Text">uncut.ts</text:span> can get quite large as we're still recording using the MPEG2 codec.
If you need to cut via the VPN, it may be useful to generate smaller low-resolution “proxy” files and cut based on that:</text:p>
      <text:list text:style-name="List_20_1" text:continue-numbering="false">
        <text:list-item>
          <text:p text:style-name="List_20_1_Content_First">press “cut” in the tracker to assign the ticket to yourself</text:p>
        </text:list-item>
        <text:list-item>
          <text:p text:style-name="List_20_1_Content">create a proxy file from <text:span text:style-name="Source_20_Text">/video/fuse/…/uncut.ts</text:span>: <text:a xlink:type="simple" xlink:href="https://c3voc.de/wiki/ffmpeg#webcut_lores_mp4" text:style-name="Internet_20_link" text:visited-style-name="Visited_20_Internet_20_Link">webcut_lores_mp4</text:a></text:p>
        </text:list-item>
        <text:list-item>
          <text:p text:style-name="List_20_1_Content">copy the KDEnlive or Shotcut project file to your local file system and replace the video URL</text:p>
        </text:list-item>
        <text:list-item>
          <text:p text:style-name="List_20_1_Content">open the project and cut</text:p>
        </text:list-item>
        <text:list-item>
          <text:p text:style-name="List_20_1_Content">upload the project file to the FUSE file system, e.g. by:</text:p>
          <text:list text:style-name="List_20_1">
            <text:list-item>
              <text:p text:style-name="List_20_1_Content">loading the file to your home directory on the storage server/ encoder</text:p>
            </text:list-item>
            <text:list-item>
              <text:p text:style-name="List_20_1_Content"><text:span text:style-name="Source_20_Text">cat meinfile.mlt &gt; /video/fuse/…/project_shotcut.mlt</text:span> (or similar for KDEnlive)</text:p>
            </text:list-item>
          </text:list>
        </text:list-item>
        <text:list-item>
          <text:p text:style-name="List_20_1_Content_Last">click “finish” in the track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30:06</meta:creation-date>
    <dc:creator>Generated</dc:creator>
    <dc:date>2026-08-12T09::30:06</dc:date>
    <dc:language>en-US</dc:language>
    <meta:editing-cycles>1</meta:editing-cycles>
    <meta:editing-duration>PT0S</meta:editing-duration>
    <dc:title>c3tracker:cutting</dc:title>
  </office:meta>
</office:document-meta>
</file>